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00000012C00000061AAEBAA66.jpg" manifest:media-type="image/jpeg"/>
  <manifest:file-entry manifest:full-path="Pictures/10000000000000E90000004EA9405F97.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roman" style:font-pitch="variable"/>
    <style:font-face style:name="Arial1" svg:font-family="Arial" style:font-family-generic="swiss" style:font-pitch="variable"/>
    <style:font-face style:name="Arial2" svg:font-family="Arial" style:font-family-generic="system" style:font-pitch="variable"/>
    <style:font-face style:name="Courier New" svg:font-family="'Courier New'" style:font-family-generic="system" style:font-pitch="variable"/>
    <style:font-face style:name="Georgia" svg:font-family="Georgia" style:font-family-generic="roman" style:font-pitch="variable"/>
    <style:font-face style:name="Georgia1" svg:font-family="Georgia" style:font-family-generic="system" style:font-pitch="variable"/>
    <style:font-face style:name="Liberation Sans" svg:font-family="'Liberation Sans'" style:font-family-generic="roman" style:font-pitch="variable"/>
    <style:font-face style:name="Liberation Sans1" svg:font-family="'Liberation Sans'" style:font-family-generic="swiss" style:font-pitch="variable"/>
    <style:font-face style:name="Liberation Serif" svg:font-family="'Liberation Serif'" style:font-family-generic="roman" style:font-pitch="variable"/>
    <style:font-face style:name="Liberation Serif1" svg:font-family="'Liberation Serif'" style:font-family-generic="system" style:font-pitch="variable"/>
    <style:font-face style:name="Lucida Sans" svg:font-family="'Lucida Sans'" style:font-family-generic="system" style:font-pitch="variable"/>
    <style:font-face style:name="Mangal" svg:font-family="Mangal"/>
    <style:font-face style:name="Mangal1" svg:font-family="Mangal"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Palatino Linotype" svg:font-family="'Palatino Linotype'" style:font-family-generic="roman" style:font-pitch="variable"/>
    <style:font-face style:name="Palatino Linotype1" svg:font-family="'Palatino Linotype'" style:font-family-generic="system" style:font-pitch="variable"/>
    <style:font-face style:name="Symbol" svg:font-family="Symbol" style:font-family-generic="system" style:font-pitch="variable"/>
    <style:font-face style:name="TTE1B460B0t00" svg:font-family="TTE1B460B0t00" style:font-family-generic="system" style:font-pitch="variable"/>
    <style:font-face style:name="Times New Roman" svg:font-family="'Times New Roman'" style:font-family-generic="roman" style:font-pitch="variable"/>
    <style:font-face style:name="Times New Roman CE" svg:font-family="'Times New Roman CE'" style:font-family-generic="system" style:font-pitch="variable"/>
    <style:font-face style:name="Times New Roman1" svg:font-family="'Times New Roman'" style:font-family-generic="system" style:font-pitch="variable"/>
    <style:font-face style:name="Verdana" svg:font-family="Verdana" style:font-family-generic="roman" style:font-pitch="variable"/>
    <style:font-face style:name="Verdana1" svg:font-family="Verdana" style:font-family-generic="system" style:font-pitch="variable"/>
  </office:font-face-decls>
  <office:automatic-styles>
    <style:style style:name="P1" style:family="paragraph" style:parent-style-name="LO-normal">
      <style:paragraph-properties fo:line-height="100%" fo:text-align="center" style:justify-single-word="false"/>
      <style:text-properties style:font-name="Arial1" fo:font-size="11pt" style:font-size-asian="11pt" style:font-size-complex="11pt"/>
    </style:style>
    <style:style style:name="P2" style:family="paragraph" style:parent-style-name="LO-normal">
      <style:paragraph-properties fo:line-height="100%" fo:text-align="justify" style:justify-single-word="false"/>
    </style:style>
    <style:style style:name="P3" style:family="paragraph" style:parent-style-name="LO-normal">
      <style:paragraph-properties fo:line-height="100%" fo:text-align="justify" style:justify-single-word="false"/>
      <style:text-properties style:font-name="Arial1" fo:font-size="11pt" style:font-size-asian="11pt" style:font-size-complex="11pt"/>
    </style:style>
    <style:style style:name="P4" style:family="paragraph" style:parent-style-name="Standard">
      <style:text-properties style:font-name="Arial1" fo:font-size="11pt" fo:font-weight="bold" officeooo:paragraph-rsid="001b8402" style:font-name-asian="Arial2" style:font-size-asian="11pt" style:font-weight-asian="bold" style:font-name-complex="Arial2" style:font-size-complex="11pt"/>
    </style:style>
    <style:style style:name="P5" style:family="paragraph" style:parent-style-name="Standard">
      <style:paragraph-properties fo:text-align="center" style:justify-single-word="false"/>
      <style:text-properties style:font-name="Arial1" fo:font-size="11pt" fo:font-weight="bold" officeooo:paragraph-rsid="001b8402" style:font-name-asian="Arial2" style:font-size-asian="11pt" style:font-weight-asian="bold" style:font-name-complex="Arial2" style:font-size-complex="11pt"/>
    </style:style>
    <style:style style:name="P6" style:family="paragraph" style:parent-style-name="Standard">
      <style:paragraph-properties fo:text-align="center" style:justify-single-word="false"/>
      <style:text-properties style:font-name="Arial1" fo:font-size="11pt" fo:font-weight="bold" officeooo:paragraph-rsid="001b8402" style:font-size-asian="11pt" style:font-weight-asian="bold" style:font-size-complex="11pt"/>
    </style:style>
    <style:style style:name="P7" style:family="paragraph" style:parent-style-name="Standard">
      <style:paragraph-properties fo:text-align="justify" style:justify-single-word="false"/>
      <style:text-properties style:font-name="Arial1" fo:font-size="11pt" fo:font-weight="bold" officeooo:paragraph-rsid="001b8402" fo:background-color="transparent" style:font-size-asian="11pt" style:font-weight-asian="bold" style:font-size-complex="11pt"/>
    </style:style>
    <style:style style:name="P8" style:family="paragraph" style:parent-style-name="Standard">
      <style:paragraph-properties fo:text-align="justify" style:justify-single-word="false"/>
      <style:text-properties style:font-name="Arial1" fo:font-size="11pt" officeooo:paragraph-rsid="001b8402" fo:background-color="transparent" style:font-size-asian="11pt" style:font-size-complex="11pt"/>
    </style:style>
    <style:style style:name="P9" style:family="paragraph" style:parent-style-name="Standard">
      <style:paragraph-properties fo:text-align="justify" style:justify-single-word="false"/>
      <style:text-properties style:font-name="Arial1" fo:font-size="11pt" fo:font-weight="bold" officeooo:rsid="00146d31" officeooo:paragraph-rsid="001b8402" fo:background-color="#ffff00" style:font-size-asian="11pt" style:font-weight-asian="bold" style:font-size-complex="11pt"/>
    </style:style>
    <style:style style:name="P10" style:family="paragraph" style:parent-style-name="Standard">
      <style:paragraph-properties fo:text-align="justify" style:justify-single-word="false"/>
      <style:text-properties style:font-name="Arial1" fo:font-size="11pt" officeooo:paragraph-rsid="001b8402" fo:background-color="#ffff00" style:font-size-asian="11pt" style:font-size-complex="11pt"/>
    </style:style>
    <style:style style:name="P11" style:family="paragraph" style:parent-style-name="Standard">
      <style:paragraph-properties fo:text-align="justify" style:justify-single-word="false"/>
      <style:text-properties style:use-window-font-color="true" loext:opacity="0%" style:font-name="Arial1" fo:font-size="11pt" fo:language="es" fo:country="ES" officeooo:paragraph-rsid="001b8402" style:letter-kerning="false" fo:background-color="#ffff00" style:font-name-asian="Liberation Serif1" style:font-size-asian="11pt" style:language-asian="zh" style:country-asian="CN" style:font-name-complex="Liberation Serif1" style:font-size-complex="11pt" style:language-complex="hi" style:country-complex="IN"/>
    </style:style>
    <style:style style:name="P12" style:family="paragraph" style:parent-style-name="Standard">
      <style:paragraph-properties fo:text-align="justify" style:justify-single-word="false"/>
      <style:text-properties style:font-name="Arial1" fo:font-size="11pt" fo:font-weight="bold" officeooo:rsid="00146d31" officeooo:paragraph-rsid="001b8402" fo:background-color="transparent" style:font-size-asian="11pt" style:font-weight-asian="bold" style:font-size-complex="11pt"/>
    </style:style>
    <style:style style:name="P13" style:family="paragraph" style:parent-style-name="Standard">
      <style:paragraph-properties fo:line-height="100%" fo:text-align="justify" style:justify-single-word="false"/>
      <style:text-properties style:font-name="Arial1" fo:font-size="11pt" officeooo:paragraph-rsid="001b8402" fo:background-color="transparent" style:font-size-asian="11pt" style:font-size-complex="11pt"/>
    </style:style>
    <style:style style:name="P14" style:family="paragraph" style:parent-style-name="Standard">
      <style:paragraph-properties fo:line-height="100%" fo:text-align="justify" style:justify-single-word="false"/>
      <style:text-properties style:use-window-font-color="true" loext:opacity="0%" style:font-name="Arial1" fo:font-size="11pt" fo:language="es" fo:country="ES" officeooo:paragraph-rsid="001b8402" style:letter-kerning="false" fo:background-color="transparent" style:font-name-asian="Liberation Serif1" style:font-size-asian="11pt" style:language-asian="zh" style:country-asian="CN" style:font-name-complex="Liberation Serif1" style:font-size-complex="11pt" style:language-complex="hi" style:country-complex="IN"/>
    </style:style>
    <style:style style:name="P15" style:family="paragraph" style:parent-style-name="Standard">
      <style:paragraph-properties fo:line-height="100%" fo:text-align="justify" style:justify-single-word="false"/>
      <style:text-properties style:use-window-font-color="true" loext:opacity="0%" style:font-name="Arial1" fo:font-size="11pt" fo:language="es" fo:country="ES" fo:font-weight="bold" officeooo:paragraph-rsid="001b8402" style:letter-kerning="false" fo:background-color="#ffff00" style:font-name-asian="Liberation Serif1" style:font-size-asian="11pt" style:language-asian="zh" style:country-asian="CN" style:font-weight-asian="bold" style:font-name-complex="Liberation Serif1" style:font-size-complex="11pt" style:language-complex="hi" style:country-complex="IN" style:font-weight-complex="bold"/>
    </style:style>
    <style:style style:name="P16" style:family="paragraph" style:parent-style-name="Standard">
      <style:paragraph-properties fo:line-height="100%" fo:text-align="justify" style:justify-single-word="false"/>
      <style:text-properties style:use-window-font-color="true" loext:opacity="0%" style:font-name="Arial1" fo:font-size="11pt" fo:language="es" fo:country="ES" fo:font-weight="bold" officeooo:rsid="0016c059" officeooo:paragraph-rsid="001b8402" style:letter-kerning="false" fo:background-color="transparent" style:font-name-asian="Liberation Serif1" style:font-size-asian="11pt" style:language-asian="zh" style:country-asian="CN" style:font-weight-asian="bold" style:font-name-complex="Liberation Serif1" style:font-size-complex="11pt" style:language-complex="hi" style:country-complex="IN" style:font-weight-complex="bold"/>
    </style:style>
    <style:style style:name="P17" style:family="paragraph" style:parent-style-name="Standard">
      <style:paragraph-properties fo:line-height="100%" fo:text-align="justify" style:justify-single-word="false"/>
      <style:text-properties style:font-name="Arial1" fo:font-size="11pt" officeooo:rsid="0016c059" officeooo:paragraph-rsid="001b8402" fo:background-color="transparent" style:font-size-asian="11pt" style:font-size-complex="11pt"/>
    </style:style>
    <style:style style:name="P18" style:family="paragraph" style:parent-style-name="Standard">
      <style:paragraph-properties fo:line-height="100%" fo:text-align="justify" style:justify-single-word="false"/>
      <style:text-properties style:font-name="Arial1" fo:font-size="11pt" fo:font-weight="bold" officeooo:rsid="00146d31" officeooo:paragraph-rsid="001b8402" fo:background-color="transparent" style:font-size-asian="11pt" style:font-weight-asian="bold" style:font-size-complex="11pt"/>
    </style:style>
    <style:style style:name="P19" style:family="paragraph" style:parent-style-name="Standard">
      <style:paragraph-properties fo:line-height="100%" fo:text-align="justify" style:justify-single-word="false"/>
      <style:text-properties style:use-window-font-color="true" loext:opacity="0%" style:font-name="Arial1" fo:font-size="11pt" fo:language="es" fo:country="ES" officeooo:rsid="007ce2a8" officeooo:paragraph-rsid="001b8402" style:letter-kerning="false" fo:background-color="#ffff00" style:font-name-asian="Arial2" style:font-size-asian="11pt" style:language-asian="zh" style:country-asian="CN" style:font-name-complex="Arial2" style:font-size-complex="11pt" style:language-complex="hi" style:country-complex="IN"/>
    </style:style>
    <style:style style:name="P20" style:family="paragraph" style:parent-style-name="Standard">
      <style:paragraph-properties fo:margin-left="0.25cm" fo:margin-right="0cm" fo:text-align="justify" style:justify-single-word="false" fo:text-indent="0cm" style:auto-text-indent="false"/>
      <style:text-properties style:font-name="Arial1" fo:font-size="11pt" officeooo:paragraph-rsid="001b8402" fo:background-color="transparent" style:font-size-asian="11pt" style:font-size-complex="11pt"/>
    </style:style>
    <style:style style:name="P21" style:family="paragraph" style:parent-style-name="Standard">
      <style:paragraph-properties fo:margin-left="0.25cm" fo:margin-right="0cm" fo:text-align="justify" style:justify-single-word="false" fo:text-indent="0cm" style:auto-text-indent="false"/>
      <style:text-properties style:use-window-font-color="true" loext:opacity="0%" style:font-name="Arial1" fo:font-size="11pt" fo:language="es" fo:country="ES" fo:font-weight="normal" officeooo:paragraph-rsid="001b8402" style:letter-kerning="false" fo:background-color="transparent" style:font-name-asian="Arial2" style:font-size-asian="11pt" style:language-asian="zh" style:country-asian="CN" style:font-weight-asian="normal" style:font-name-complex="Arial2" style:font-size-complex="11pt" style:language-complex="hi" style:country-complex="IN" style:font-weight-complex="normal"/>
    </style:style>
    <style:style style:name="P22" style:family="paragraph" style:parent-style-name="Standard">
      <style:paragraph-properties fo:margin-left="0.25cm" fo:margin-right="0cm" fo:line-height="50%" fo:text-align="justify" style:justify-single-word="false" fo:text-indent="0cm" style:auto-text-indent="false"/>
      <style:text-properties style:use-window-font-color="true" loext:opacity="0%" style:font-name="Arial1" fo:font-size="11pt" fo:language="es" fo:country="ES" fo:font-weight="normal" officeooo:paragraph-rsid="001b8402" style:letter-kerning="false" fo:background-color="#ffff00" style:font-name-asian="Arial2" style:font-size-asian="11pt" style:language-asian="zh" style:country-asian="CN" style:font-weight-asian="normal" style:font-name-complex="Arial2" style:font-size-complex="11pt" style:language-complex="hi" style:country-complex="IN" style:font-weight-complex="normal"/>
    </style:style>
    <style:style style:name="P23" style:family="paragraph" style:parent-style-name="Standard">
      <style:paragraph-properties fo:text-align="justify" style:justify-single-word="false"/>
      <style:text-properties style:use-window-font-color="true" loext:opacity="0%" style:font-name="Arial1" fo:font-size="11pt" fo:language="es" fo:country="ES" fo:font-weight="normal" officeooo:paragraph-rsid="001b8402" style:letter-kerning="false" fo:background-color="transparent" style:font-name-asian="Arial2" style:font-size-asian="11pt" style:language-asian="zh" style:country-asian="CN" style:font-weight-asian="normal" style:font-name-complex="Arial2" style:font-size-complex="11pt" style:language-complex="hi" style:country-complex="IN" style:font-weight-complex="normal"/>
    </style:style>
    <style:style style:name="P24" style:family="paragraph" style:parent-style-name="Standard">
      <style:paragraph-properties fo:text-align="justify" style:justify-single-word="false"/>
      <style:text-properties style:font-name="Arial1" fo:font-size="11pt" fo:font-weight="normal" officeooo:paragraph-rsid="001b8402" fo:background-color="transparent" style:font-size-asian="11pt" style:font-weight-asian="normal" style:font-size-complex="11pt" style:font-weight-complex="normal"/>
    </style:style>
    <style:style style:name="P25" style:family="paragraph" style:parent-style-name="Normal_20__28_Web_29_" style:master-page-name="">
      <loext:graphic-properties draw:fill="none"/>
      <style:paragraph-properties fo:margin-left="0cm" fo:margin-right="0cm" fo:margin-top="0.494cm" fo:margin-bottom="0.494cm" style:contextual-spacing="false" fo:text-align="justify" style:justify-single-word="false" fo:orphans="2" fo:widows="2" fo:hyphenation-ladder-count="no-limit" fo:hyphenation-keep="auto" loext:hyphenation-keep-type="column" fo:text-indent="0cm" style:auto-text-indent="false" style:page-number="auto" fo:background-color="transparent" style:writing-mode="lr-tb">
        <style:tab-stops>
          <style:tab-stop style:position="0.309cm"/>
          <style:tab-stop style:position="5.359cm"/>
        </style:tab-stops>
      </style:paragraph-properties>
      <style:text-properties style:use-window-font-color="true" loext:opacity="0%" style:font-name="Arial1" fo:font-size="11pt" fo:language="es" fo:country="ES" fo:font-weight="normal" officeooo:paragraph-rsid="001b8402" style:letter-kerning="false" fo:background-color="transparent" style:font-name-asian="Arial2" style:font-size-asian="11pt" style:language-asian="zh" style:country-asian="CN" style:font-weight-asian="normal" style:font-name-complex="Arial2" style:font-size-complex="11pt" style:language-complex="hi" style:country-complex="IN" style:font-weight-complex="normal" fo:hyphenate="false" fo:hyphenation-remain-char-count="2" fo:hyphenation-push-char-count="2" loext:hyphenation-no-caps="false" loext:hyphenation-no-last-word="false" loext:hyphenation-word-char-count="no-limit" loext:hyphenation-zone="no-limit"/>
    </style:style>
    <style:style style:name="P26" style:family="paragraph" style:parent-style-name="Standard">
      <style:paragraph-properties fo:text-align="justify" style:justify-single-word="false"/>
      <style:text-properties style:use-window-font-color="true" loext:opacity="0%" style:font-name="Arial1" fo:font-size="11pt" fo:language="es" fo:country="ES" style:text-underline-style="none" fo:font-weight="normal" officeooo:paragraph-rsid="001b8402" style:letter-kerning="false" fo:background-color="transparent" style:font-name-asian="Arial2" style:font-size-asian="11pt" style:language-asian="zh" style:country-asian="CN" style:font-weight-asian="normal" style:font-name-complex="Arial2" style:font-size-complex="11pt" style:language-complex="hi" style:country-complex="IN" style:font-weight-complex="normal"/>
    </style:style>
    <style:style style:name="P27" style:family="paragraph" style:parent-style-name="LO-normal">
      <style:paragraph-properties fo:text-align="justify" style:justify-single-word="false"/>
      <style:text-properties style:font-name="Arial1" fo:font-size="11pt" officeooo:paragraph-rsid="001b8402" fo:background-color="#ffff00" style:font-name-asian="Arial2" style:font-size-asian="11pt" style:font-name-complex="Arial2" style:font-size-complex="11pt"/>
    </style:style>
    <style:style style:name="P28" style:family="paragraph" style:parent-style-name="LO-normal">
      <style:paragraph-properties fo:text-align="justify" style:justify-single-word="false"/>
      <style:text-properties style:use-window-font-color="true" loext:opacity="0%" style:font-name="Arial1" fo:font-size="11pt" fo:language="es" fo:country="ES" officeooo:paragraph-rsid="001b8402" style:letter-kerning="false" fo:background-color="#ffff00" style:font-name-asian="Liberation Serif1" style:font-size-asian="11pt" style:language-asian="zh" style:country-asian="CN" style:font-name-complex="Liberation Serif1" style:font-size-complex="11pt" style:language-complex="hi" style:country-complex="IN"/>
    </style:style>
    <style:style style:name="P29" style:family="paragraph" style:parent-style-name="LO-normal">
      <style:paragraph-properties fo:text-align="justify" style:justify-single-word="false"/>
      <style:text-properties style:font-name="Arial1" fo:font-size="11pt" officeooo:paragraph-rsid="001b8402" fo:background-color="transparent" style:font-name-asian="Arial2" style:font-size-asian="11pt" style:font-name-complex="Arial2" style:font-size-complex="11pt"/>
    </style:style>
    <style:style style:name="P30" style:family="paragraph" style:parent-style-name="LO-normal">
      <style:paragraph-properties fo:text-align="justify" style:justify-single-word="false"/>
      <style:text-properties style:font-name="Arial1" fo:font-size="11pt" fo:font-weight="bold" officeooo:paragraph-rsid="001b8402" fo:background-color="#ffff00" style:font-size-asian="11pt" style:font-weight-asian="bold" style:font-size-complex="11pt"/>
    </style:style>
    <style:style style:name="P31" style:family="paragraph" style:parent-style-name="Standard">
      <style:paragraph-properties fo:text-align="justify" style:justify-single-word="false"/>
      <style:text-properties style:use-window-font-color="true" loext:opacity="0%" style:font-name="Arial1" fo:font-size="11pt" fo:language="es" fo:country="ES" fo:font-weight="normal" officeooo:paragraph-rsid="001b8402" style:letter-kerning="false" fo:background-color="#ffff00" style:font-name-asian="Arial2" style:font-size-asian="11pt" style:language-asian="zh" style:country-asian="CN" style:font-weight-asian="normal" style:font-name-complex="Arial2" style:font-size-complex="11pt" style:language-complex="hi" style:country-complex="IN"/>
    </style:style>
    <style:style style:name="P32" style:family="paragraph" style:parent-style-name="Standard">
      <style:paragraph-properties fo:text-align="justify" style:justify-single-word="false"/>
      <style:text-properties fo:color="#000000" loext:opacity="100%" style:font-name="Arial1" fo:font-size="11pt" fo:language="es" fo:country="ES" fo:font-weight="normal" officeooo:rsid="001c481b" officeooo:paragraph-rsid="001b8402" style:letter-kerning="false" fo:background-color="transparent" style:font-name-asian="Arial2" style:font-size-asian="11pt" style:language-asian="zh" style:country-asian="CN" style:font-weight-asian="normal" style:font-name-complex="Arial2" style:font-size-complex="11pt" style:language-complex="hi" style:country-complex="IN"/>
    </style:style>
    <style:style style:name="P33" style:family="paragraph" style:parent-style-name="Standard">
      <style:paragraph-properties fo:text-align="justify" style:justify-single-word="false"/>
      <style:text-properties fo:color="#000000" loext:opacity="100%" style:font-name="Arial1" fo:font-size="11pt" fo:language="es" fo:country="ES" fo:font-weight="normal" officeooo:rsid="00218d60" officeooo:paragraph-rsid="001b8402" style:letter-kerning="false" fo:background-color="#ffff00" style:font-name-asian="Arial2" style:font-size-asian="11pt" style:language-asian="zh" style:country-asian="CN" style:font-weight-asian="normal" style:font-name-complex="Arial2" style:font-size-complex="11pt" style:language-complex="hi" style:country-complex="IN"/>
    </style:style>
    <style:style style:name="P34" style:family="paragraph" style:parent-style-name="LO-normal">
      <style:paragraph-properties fo:text-align="justify" style:justify-single-word="false"/>
      <style:text-properties style:font-name="Arial1" fo:font-size="11pt" fo:font-weight="bold" officeooo:paragraph-rsid="001b8402" fo:background-color="transparent" style:font-name-asian="Arial2" style:font-size-asian="11pt" style:font-weight-asian="bold" style:font-name-complex="Arial2" style:font-size-complex="11pt"/>
    </style:style>
    <style:style style:name="P35" style:family="paragraph" style:parent-style-name="Standard">
      <style:paragraph-properties fo:margin-left="0cm" fo:margin-right="0cm" fo:text-align="justify" style:justify-single-word="false" fo:text-indent="0cm" style:auto-text-indent="false"/>
      <style:text-properties fo:font-size="11pt" officeooo:paragraph-rsid="001b8402" fo:background-color="transparent" style:font-size-asian="11pt" style:font-size-complex="11pt"/>
    </style:style>
    <style:style style:name="P36" style:family="paragraph" style:parent-style-name="Standard">
      <style:paragraph-properties fo:margin-left="0cm" fo:margin-right="0cm" fo:text-align="justify" style:justify-single-word="false" fo:text-indent="0cm" style:auto-text-indent="false"/>
      <style:text-properties fo:color="#000000" loext:opacity="100%" style:font-name="Arial" fo:font-size="11pt" fo:language="es" fo:country="ES" fo:font-weight="normal" officeooo:rsid="005408f8" officeooo:paragraph-rsid="001b8402" style:letter-kerning="false" fo:background-color="transparent" style:font-size-asian="11pt" style:language-asian="zh" style:country-asian="CN" style:font-weight-asian="normal" style:font-size-complex="11pt" style:language-complex="hi" style:country-complex="IN"/>
    </style:style>
    <style:style style:name="P37" style:family="paragraph" style:parent-style-name="LO-normal">
      <style:paragraph-properties fo:text-align="center" style:justify-single-word="false"/>
      <style:text-properties style:font-name="Arial1" fo:font-size="11pt" officeooo:paragraph-rsid="001b8402" fo:background-color="transparent" style:font-name-asian="Arial2" style:font-size-asian="11pt" style:font-name-complex="Arial2" style:font-size-complex="11pt"/>
    </style:style>
    <style:style style:name="P38" style:family="paragraph" style:parent-style-name="LO-normal">
      <style:paragraph-properties fo:text-align="center" style:justify-single-word="false"/>
      <style:text-properties style:font-name="Arial1" fo:font-size="11pt" officeooo:rsid="001e2dac" officeooo:paragraph-rsid="001b8402" fo:background-color="transparent" style:font-name-asian="Arial2" style:font-size-asian="11pt" style:font-name-complex="Arial2" style:font-size-complex="11pt"/>
    </style:style>
    <style:style style:name="P39" style:family="paragraph" style:parent-style-name="LO-normal">
      <style:paragraph-properties fo:text-align="justify" style:justify-single-word="false"/>
      <style:text-properties fo:color="#000000" loext:opacity="100%" style:font-name="Arial1" fo:font-size="11pt" fo:font-weight="bold" officeooo:paragraph-rsid="001b8402" fo:background-color="transparent" style:font-size-asian="11pt" style:font-weight-asian="bold" style:font-name-complex="Palatino Linotype1" style:font-size-complex="11pt" style:font-weight-complex="bold"/>
    </style:style>
    <style:style style:name="P40" style:family="paragraph" style:parent-style-name="LO-normal">
      <style:paragraph-properties fo:text-align="justify" style:justify-single-word="false" fo:break-before="page"/>
      <style:text-properties fo:color="#000000" loext:opacity="100%" style:font-name="Arial1" fo:font-size="11pt" fo:font-weight="bold" officeooo:paragraph-rsid="001b8402" fo:background-color="transparent" style:font-size-asian="11pt" style:font-weight-asian="bold" style:font-name-complex="Palatino Linotype1" style:font-size-complex="11pt" style:font-weight-complex="bold"/>
    </style:style>
    <style:style style:name="P41" style:family="paragraph" style:parent-style-name="Standard">
      <style:paragraph-properties fo:text-align="center" style:justify-single-word="false"/>
      <style:text-properties fo:color="#000000" loext:opacity="100%" style:font-name="Arial1" fo:font-size="11pt" fo:font-weight="bold" officeooo:rsid="0026f0b8" officeooo:paragraph-rsid="001b8402" fo:background-color="transparent" style:font-size-asian="11pt" style:font-weight-asian="bold" style:font-name-complex="Palatino Linotype1" style:font-size-complex="11pt" style:font-weight-complex="bold"/>
    </style:style>
    <style:style style:name="P42" style:family="paragraph" style:parent-style-name="Standard">
      <style:paragraph-properties fo:line-height="100%" fo:text-align="justify" style:justify-single-word="false"/>
      <style:text-properties fo:color="#000000" loext:opacity="100%" style:font-name="Arial" fo:font-size="11pt" fo:font-weight="bold" officeooo:rsid="00870057" officeooo:paragraph-rsid="001b8402" fo:background-color="transparent" style:font-name-asian="Palatino Linotype1" style:font-size-asian="11pt" style:language-asian="ar" style:country-asian="SA" style:font-weight-asian="bold" style:font-name-complex="Arial2" style:font-size-complex="11pt" style:font-weight-complex="bold"/>
    </style:style>
    <style:style style:name="P43" style:family="paragraph" style:parent-style-name="Standard">
      <style:paragraph-properties fo:text-align="justify" style:justify-single-word="false"/>
      <style:text-properties style:use-window-font-color="true" loext:opacity="0%" style:font-name="Arial1" fo:font-size="11pt" fo:language="es" fo:country="ES" fo:font-weight="normal" officeooo:rsid="002ed4ca" officeooo:paragraph-rsid="001b8402" style:letter-kerning="false" fo:background-color="transparent" style:font-name-asian="Liberation Serif1" style:font-size-asian="11pt" style:language-asian="zh" style:country-asian="CN" style:font-weight-asian="normal" style:font-name-complex="Liberation Serif1" style:font-size-complex="11pt" style:language-complex="hi" style:country-complex="IN" style:font-weight-complex="normal"/>
    </style:style>
    <style:style style:name="P44" style:family="paragraph" style:parent-style-name="Standard">
      <style:paragraph-properties fo:line-height="100%" fo:text-align="justify" style:justify-single-word="false"/>
      <style:text-properties fo:color="#000000" loext:opacity="100%" style:font-name="Arial" fo:font-size="11pt" fo:font-weight="bold" officeooo:rsid="0076f051" officeooo:paragraph-rsid="001b8402" fo:background-color="#ffff00" style:font-name-asian="Palatino Linotype1" style:font-size-asian="11pt" style:language-asian="ar" style:country-asian="SA" style:font-weight-asian="bold" style:font-name-complex="Arial2" style:font-size-complex="11pt" style:font-weight-complex="bold"/>
    </style:style>
    <style:style style:name="P45" style:family="paragraph" style:parent-style-name="Standard">
      <style:paragraph-properties fo:line-height="100%" fo:text-align="justify" style:justify-single-word="false"/>
      <style:text-properties fo:color="#000000" loext:opacity="100%" style:font-name="Arial" fo:font-size="11pt" fo:font-weight="bold" officeooo:rsid="00870057" officeooo:paragraph-rsid="001b8402" fo:background-color="#ffff00" style:font-name-asian="Palatino Linotype1" style:font-size-asian="11pt" style:language-asian="ar" style:country-asian="SA" style:font-weight-asian="bold" style:font-name-complex="Arial2" style:font-size-complex="11pt" style:font-weight-complex="bold"/>
    </style:style>
    <style:style style:name="P46" style:family="paragraph" style:parent-style-name="Standard">
      <style:paragraph-properties fo:line-height="100%" fo:text-align="justify" style:justify-single-word="false"/>
      <style:text-properties fo:font-size="11pt" officeooo:paragraph-rsid="001b8402" fo:background-color="transparent" style:font-size-asian="11pt" style:font-size-complex="11pt"/>
    </style:style>
    <style:style style:name="P47" style:family="paragraph" style:parent-style-name="Standard">
      <style:paragraph-properties fo:line-height="100%" fo:text-align="justify" style:justify-single-word="false"/>
      <style:text-properties fo:color="#000000" loext:opacity="100%" style:font-name="Arial" fo:font-size="11pt" fo:font-weight="normal" officeooo:paragraph-rsid="001b8402" fo:background-color="transparent" style:font-name-asian="Palatino Linotype1" style:font-size-asian="11pt" style:language-asian="ar" style:country-asian="SA" style:font-weight-asian="normal" style:font-name-complex="Arial2" style:font-size-complex="11pt" style:font-weight-complex="normal"/>
    </style:style>
    <style:style style:name="P48" style:family="paragraph" style:parent-style-name="Standard">
      <style:paragraph-properties fo:line-height="100%" fo:text-align="justify" style:justify-single-word="false"/>
      <style:text-properties fo:color="#000000" loext:opacity="100%" style:font-name="Arial" fo:font-size="11pt" fo:font-weight="bold" officeooo:paragraph-rsid="001b8402" fo:background-color="#ffff00" style:font-name-asian="Palatino Linotype1" style:font-size-asian="11pt" style:language-asian="ar" style:country-asian="SA" style:font-weight-asian="bold" style:font-name-complex="Arial2" style:font-size-complex="11pt" style:font-weight-complex="bold"/>
    </style:style>
    <style:style style:name="P49" style:family="paragraph" style:parent-style-name="Standard">
      <style:paragraph-properties fo:line-height="100%" fo:text-align="justify" style:justify-single-word="false"/>
      <style:text-properties fo:font-size="11pt" officeooo:rsid="00870057" officeooo:paragraph-rsid="001b8402" fo:background-color="transparent" style:font-size-asian="11pt" style:font-size-complex="11pt"/>
    </style:style>
    <style:style style:name="P50" style:family="paragraph" style:parent-style-name="Standard">
      <style:paragraph-properties fo:margin-left="0cm" fo:margin-right="0cm" fo:line-height="100%" fo:text-align="justify" style:justify-single-word="false" fo:text-indent="0cm" style:auto-text-indent="false"/>
      <style:text-properties fo:color="#000000" loext:opacity="100%" style:font-name="Arial" fo:font-size="11pt" fo:font-weight="normal" officeooo:paragraph-rsid="001b8402" fo:background-color="#ffff00" style:font-name-asian="Palatino Linotype1" style:font-size-asian="11pt" style:language-asian="ar" style:country-asian="SA" style:font-weight-asian="normal" style:font-name-complex="Arial2" style:font-size-complex="11pt" style:font-weight-complex="normal"/>
    </style:style>
    <style:style style:name="P51" style:family="paragraph" style:parent-style-name="Standard">
      <style:paragraph-properties fo:margin-left="0cm" fo:margin-right="0cm" fo:line-height="100%" fo:text-align="justify" style:justify-single-word="false" fo:text-indent="0cm" style:auto-text-indent="false"/>
      <style:text-properties fo:font-size="11pt" officeooo:paragraph-rsid="001b8402" fo:background-color="transparent" style:font-size-asian="11pt" style:font-size-complex="11pt"/>
    </style:style>
    <style:style style:name="P52" style:family="paragraph" style:parent-style-name="Standard">
      <style:paragraph-properties fo:margin-left="0cm" fo:margin-right="0cm" fo:line-height="100%" fo:text-align="justify" style:justify-single-word="false" fo:text-indent="0cm" style:auto-text-indent="false"/>
      <style:text-properties fo:color="#000000" loext:opacity="100%" style:font-name="Arial1" fo:font-size="11pt" fo:language="es" fo:country="ES" fo:font-weight="normal" officeooo:rsid="006d18f4" officeooo:paragraph-rsid="001b8402" style:letter-kerning="false" fo:background-color="transparent" style:font-name-asian="Palatino Linotype1" style:font-size-asian="11pt" style:language-asian="ar" style:country-asian="SA" style:font-weight-asian="normal" style:font-name-complex="Arial2" style:font-size-complex="11pt" style:language-complex="hi" style:country-complex="IN" style:font-weight-complex="normal"/>
    </style:style>
    <style:style style:name="P53" style:family="paragraph" style:parent-style-name="Standard">
      <style:paragraph-properties fo:line-height="100%" fo:text-align="justify" style:justify-single-word="false"/>
      <style:text-properties fo:color="#000000" loext:opacity="100%" style:font-name="Arial" fo:font-size="11pt" fo:font-weight="bold" officeooo:paragraph-rsid="001b8402" fo:background-color="transparent" style:font-name-asian="Palatino Linotype1" style:font-size-asian="11pt" style:language-asian="ar" style:country-asian="SA" style:font-weight-asian="bold" style:font-name-complex="Arial2" style:font-size-complex="11pt" style:font-weight-complex="bold"/>
    </style:style>
    <style:style style:name="P54" style:family="paragraph" style:parent-style-name="Standard">
      <style:paragraph-properties fo:line-height="100%" fo:text-align="justify" style:justify-single-word="false"/>
      <style:text-properties officeooo:paragraph-rsid="001b8402" fo:background-color="transparent"/>
    </style:style>
    <style:style style:name="P55" style:family="paragraph" style:parent-style-name="Standard">
      <style:paragraph-properties fo:line-height="100%" fo:text-align="justify" style:justify-single-word="false"/>
      <style:text-properties style:font-name="Arial" fo:font-size="11pt" fo:font-weight="bold" officeooo:paragraph-rsid="001b8402" fo:background-color="#ffff00" style:font-name-asian="Palatino Linotype1" style:font-size-asian="11pt" style:font-weight-asian="bold" style:font-name-complex="Arial2" style:font-size-complex="11pt" style:font-weight-complex="bold"/>
    </style:style>
    <style:style style:name="P56" style:family="paragraph" style:parent-style-name="Standard" style:master-page-name="">
      <loext:graphic-properties draw:fill="none"/>
      <style:paragraph-properties fo:margin-left="0.6cm" fo:margin-right="0cm" fo:line-height="100%" fo:text-align="justify" style:justify-single-word="false" fo:orphans="2" fo:widows="2" fo:text-indent="-0.6cm" style:auto-text-indent="false" style:page-number="auto" fo:background-color="transparent"/>
      <style:text-properties fo:font-variant="normal" fo:text-transform="none" fo:color="#000000" loext:opacity="100%" style:font-name="Arial" fo:font-size="11pt" fo:letter-spacing="normal" fo:font-style="normal" fo:font-weight="normal" officeooo:paragraph-rsid="001b8402" fo:background-color="transparent" style:font-name-asian="Palatino Linotype1" style:font-size-asian="11pt" style:language-asian="ar" style:country-asian="SA" style:font-style-asian="normal" style:font-weight-asian="normal" style:font-name-complex="Arial2" style:font-size-complex="11pt" style:font-weight-complex="normal"/>
    </style:style>
    <style:style style:name="P57" style:family="paragraph" style:parent-style-name="Standard">
      <style:paragraph-properties fo:margin-left="0cm" fo:margin-right="0cm" fo:line-height="100%" fo:text-align="justify" style:justify-single-word="false" fo:orphans="0" fo:widows="0" fo:text-indent="0cm" style:auto-text-indent="false"/>
      <style:text-properties fo:font-variant="normal" fo:text-transform="none" fo:color="#000000" loext:opacity="100%" style:font-name="Arial" fo:font-size="11pt" fo:letter-spacing="normal" fo:font-style="normal" fo:font-weight="normal" officeooo:paragraph-rsid="001b8402" fo:background-color="#ffff00" style:font-name-asian="Arial2" style:font-size-asian="11pt" style:language-asian="ar" style:country-asian="SA" style:font-style-asian="normal" style:font-weight-asian="normal" style:font-name-complex="Arial2" style:font-size-complex="11pt" style:font-weight-complex="normal"/>
    </style:style>
    <style:style style:name="P58" style:family="paragraph" style:parent-style-name="Standard" style:master-page-name="">
      <loext:graphic-properties draw:fill="none"/>
      <style:paragraph-properties fo:margin-left="0cm" fo:margin-right="0cm" fo:margin-top="0cm" fo:margin-bottom="0cm" style:contextual-spacing="false" fo:line-height="100%" fo:text-align="justify" style:justify-single-word="false" fo:orphans="2" fo:widows="2" fo:hyphenation-ladder-count="no-limit" fo:hyphenation-keep="auto" loext:hyphenation-keep-type="column" fo:text-indent="0cm" style:auto-text-indent="false" style:page-number="auto" fo:background-color="transparent" style:writing-mode="lr-tb"/>
      <style:text-properties fo:font-variant="normal" fo:text-transform="none" fo:color="#000000" loext:opacity="100%" style:font-name="Arial1" fo:font-size="11pt" fo:letter-spacing="normal" fo:font-style="normal" fo:font-weight="normal" officeooo:rsid="0026f0b8" officeooo:paragraph-rsid="001b8402" fo:background-color="transparent" style:font-name-asian="Times New Roman1" style:font-size-asian="11pt" style:language-asian="ar" style:country-asian="SA" style:font-style-asian="normal" style:font-weight-asian="normal" style:font-name-complex="Arial2" style:font-size-complex="11pt" style:font-weight-complex="normal" fo:hyphenate="false" fo:hyphenation-remain-char-count="2" fo:hyphenation-push-char-count="2" loext:hyphenation-no-caps="false" loext:hyphenation-no-last-word="false" loext:hyphenation-word-char-count="no-limit" loext:hyphenation-zone="no-limit"/>
    </style:style>
    <style:style style:name="P59" style:family="paragraph" style:parent-style-name="Standard">
      <loext:graphic-properties draw:fill="none"/>
      <style:paragraph-properties fo:margin-left="0cm" fo:margin-right="0cm" fo:margin-top="0cm" fo:margin-bottom="0cm" style:contextual-spacing="false" fo:line-height="100%" fo:text-align="justify" style:justify-single-word="false" fo:orphans="2" fo:widows="2" fo:hyphenation-ladder-count="no-limit" fo:hyphenation-keep="auto" loext:hyphenation-keep-type="column" fo:text-indent="0cm" style:auto-text-indent="false" fo:background-color="transparent" style:writing-mode="lr-tb"/>
      <style:text-properties fo:font-variant="normal" fo:text-transform="none" fo:color="#000000" loext:opacity="100%" style:font-name="Arial1" fo:font-size="11pt" fo:letter-spacing="normal" fo:font-style="normal" fo:font-weight="normal" officeooo:rsid="0026f0b8" officeooo:paragraph-rsid="001b8402" fo:background-color="transparent" style:font-name-asian="Times New Roman1" style:font-size-asian="11pt" style:language-asian="ar" style:country-asian="SA" style:font-style-asian="normal" style:font-weight-asian="normal" style:font-name-complex="Arial2" style:font-size-complex="11pt" style:font-weight-complex="normal" fo:hyphenate="false" fo:hyphenation-remain-char-count="2" fo:hyphenation-push-char-count="2" loext:hyphenation-no-caps="false" loext:hyphenation-no-last-word="false" loext:hyphenation-word-char-count="no-limit" loext:hyphenation-zone="no-limit"/>
    </style:style>
    <style:style style:name="P60" style:family="paragraph" style:parent-style-name="Title">
      <style:paragraph-properties fo:text-align="center" style:justify-single-word="false">
        <style:tab-stops>
          <style:tab-stop style:position="5.359cm"/>
        </style:tab-stops>
      </style:paragraph-properties>
      <style:text-properties style:font-name="Arial1" fo:font-size="11pt" officeooo:paragraph-rsid="001b8402" fo:background-color="transparent" style:font-size-asian="11pt" style:font-size-complex="11pt"/>
    </style:style>
    <style:style style:name="P61" style:family="paragraph" style:parent-style-name="LO-normal">
      <style:paragraph-properties fo:text-align="center" style:justify-single-word="false">
        <style:tab-stops>
          <style:tab-stop style:position="5.359cm"/>
        </style:tab-stops>
      </style:paragraph-properties>
      <style:text-properties style:font-name="Arial1" fo:font-size="11pt" fo:font-weight="bold" officeooo:rsid="0035dfae" officeooo:paragraph-rsid="001b8402" fo:background-color="transparent" style:font-name-asian="Palatino Linotype1" style:font-size-asian="11pt" style:font-weight-asian="bold" style:font-name-complex="Palatino Linotype1" style:font-size-complex="11pt" style:font-weight-complex="bold"/>
    </style:style>
    <style:style style:name="P62" style:family="paragraph" style:parent-style-name="Standard">
      <style:paragraph-properties fo:text-align="justify" style:justify-single-word="false"/>
      <style:text-properties style:font-name="Arial1" fo:font-size="11pt" fo:font-weight="bold" officeooo:paragraph-rsid="001b8402" fo:background-color="transparent" style:font-name-asian="Palatino Linotype1" style:font-size-asian="11pt" style:font-weight-asian="bold" style:font-name-complex="Palatino Linotype1" style:font-size-complex="11pt" style:font-weight-complex="bold"/>
    </style:style>
    <style:style style:name="P63" style:family="paragraph" style:parent-style-name="Standard">
      <style:paragraph-properties fo:text-align="center" style:justify-single-word="false"/>
      <style:text-properties style:font-name="Arial1" fo:font-size="11pt" fo:font-weight="bold" officeooo:paragraph-rsid="001b8402" fo:background-color="transparent" style:font-name-asian="Palatino Linotype1" style:font-size-asian="11pt" style:font-weight-asian="bold" style:font-name-complex="Palatino Linotype1" style:font-size-complex="11pt" style:font-weight-complex="bold"/>
    </style:style>
    <style:style style:name="P64" style:family="paragraph" style:parent-style-name="Standard">
      <style:paragraph-properties fo:text-align="justify" style:justify-single-word="false"/>
      <style:text-properties style:font-name="Arial1" fo:font-size="11pt" fo:font-weight="normal" officeooo:paragraph-rsid="001b8402" fo:background-color="transparent" style:font-name-asian="Palatino Linotype1" style:font-size-asian="11pt" style:font-weight-asian="normal" style:font-name-complex="Palatino Linotype1" style:font-size-complex="11pt" style:font-weight-complex="normal"/>
    </style:style>
    <style:style style:name="P65" style:family="paragraph" style:parent-style-name="Standard">
      <style:paragraph-properties fo:text-align="justify" style:justify-single-word="false"/>
      <style:text-properties style:font-name="Arial1" fo:font-size="11pt" fo:font-weight="bold" officeooo:rsid="0037876e" officeooo:paragraph-rsid="001b8402" fo:background-color="transparent" style:font-name-asian="Palatino Linotype1" style:font-size-asian="11pt" style:font-weight-asian="bold" style:font-name-complex="Palatino Linotype1" style:font-size-complex="11pt" style:font-weight-complex="bold"/>
    </style:style>
    <style:style style:name="P66" style:family="paragraph" style:parent-style-name="Default">
      <style:text-properties officeooo:paragraph-rsid="001b8402"/>
    </style:style>
    <style:style style:name="P67" style:family="paragraph" style:parent-style-name="Pa6">
      <style:paragraph-properties fo:margin-left="0cm" style:line-height-at-least="0.355cm" fo:text-align="justify" style:justify-single-word="false" fo:text-indent="0cm" style:auto-text-indent="false"/>
      <style:text-properties style:font-name="Arial1" fo:font-size="11pt" officeooo:paragraph-rsid="001b8402" fo:background-color="transparent" style:font-size-asian="11pt" style:font-size-complex="11pt"/>
    </style:style>
    <style:style style:name="P68" style:family="paragraph" style:parent-style-name="Pa6">
      <style:paragraph-properties fo:margin-left="0cm" style:line-height-at-least="0.355cm" fo:text-align="justify" style:justify-single-word="false" fo:text-indent="0cm" style:auto-text-indent="false"/>
      <style:text-properties fo:color="#000000" loext:opacity="100%" style:text-line-through-style="none" style:text-line-through-type="none" style:font-name="Arial1" fo:font-size="11pt" style:text-underline-style="none" officeooo:paragraph-rsid="001b8402" fo:background-color="transparent" style:font-size-asian="11pt" style:font-size-complex="11pt"/>
    </style:style>
    <style:style style:name="P69" style:family="paragraph" style:parent-style-name="Pa6">
      <style:paragraph-properties fo:text-align="justify" style:justify-single-word="false"/>
      <style:text-properties style:font-name="Arial1" fo:font-size="11pt" officeooo:paragraph-rsid="001b8402" fo:background-color="transparent" style:font-size-asian="11pt" style:font-size-complex="11pt"/>
    </style:style>
    <style:style style:name="P70" style:family="paragraph" style:parent-style-name="Default">
      <style:paragraph-properties fo:margin-left="0cm" style:line-height-at-least="0.355cm" fo:text-align="justify" style:justify-single-word="false" fo:text-indent="0cm" style:auto-text-indent="false"/>
      <style:text-properties fo:color="#000000" loext:opacity="100%" style:text-line-through-style="none" style:text-line-through-type="none" style:font-name="Arial1" fo:font-size="11pt" style:text-underline-style="none" officeooo:paragraph-rsid="001b8402" fo:background-color="transparent" style:font-size-asian="11pt" style:font-size-complex="11pt"/>
    </style:style>
    <style:style style:name="P71" style:family="paragraph" style:parent-style-name="Default">
      <style:paragraph-properties fo:margin-left="0cm" style:line-height-at-least="0.355cm" fo:text-align="justify" style:justify-single-word="false" fo:text-indent="0cm" style:auto-text-indent="false"/>
      <style:text-properties fo:color="#000000" loext:opacity="100%" style:text-line-through-style="none" style:text-line-through-type="none" style:font-name="Arial1" fo:font-size="11pt" style:text-underline-style="none" fo:font-weight="bold" officeooo:rsid="003ba0bc" officeooo:paragraph-rsid="001b8402" fo:background-color="transparent" style:font-size-asian="11pt" style:font-weight-asian="bold" style:font-size-complex="11pt" style:font-weight-complex="bold"/>
    </style:style>
    <style:style style:name="P72" style:family="paragraph" style:parent-style-name="Pa6">
      <style:paragraph-properties fo:margin-left="0cm" style:line-height-at-least="0.355cm" fo:text-align="justify" style:justify-single-word="false" fo:text-indent="0cm" style:auto-text-indent="false"/>
      <style:text-properties style:font-name="Arial1" fo:font-size="11pt" fo:font-weight="bold" officeooo:paragraph-rsid="001b8402" fo:background-color="transparent" style:font-size-asian="11pt" style:font-weight-asian="bold" style:font-size-complex="11pt" style:font-weight-complex="bold"/>
    </style:style>
    <style:style style:name="P73" style:family="paragraph" style:parent-style-name="Pa6">
      <style:paragraph-properties fo:text-align="justify" style:justify-single-word="false"/>
      <style:text-properties fo:color="#000000" loext:opacity="100%" style:text-line-through-style="none" style:text-line-through-type="none" style:font-name="Arial1" fo:font-size="11pt" style:text-underline-style="none" officeooo:paragraph-rsid="001b8402" fo:background-color="transparent" style:font-name-asian="Palatino Linotype1" style:font-size-asian="11pt" style:font-name-complex="Palatino Linotype1" style:font-size-complex="11pt"/>
    </style:style>
    <style:style style:name="P74" style:family="paragraph" style:parent-style-name="Pa6">
      <style:paragraph-properties fo:text-align="justify" style:justify-single-word="false"/>
      <style:text-properties fo:color="#000000" loext:opacity="100%" style:font-name="Arial1" fo:font-size="11pt" officeooo:paragraph-rsid="001b8402" fo:background-color="transparent" style:font-size-asian="11pt" style:font-size-complex="11pt"/>
    </style:style>
    <style:style style:name="P75" style:family="paragraph" style:parent-style-name="Pa6">
      <style:paragraph-properties fo:text-align="justify" style:justify-single-word="false"/>
      <style:text-properties style:font-name="Arial1" fo:font-size="11pt" officeooo:paragraph-rsid="001b8402" fo:background-color="transparent" style:font-name-asian="Palatino Linotype1" style:font-size-asian="11pt" style:font-name-complex="Palatino Linotype1" style:font-size-complex="11pt"/>
    </style:style>
    <style:style style:name="P76" style:family="paragraph" style:parent-style-name="Standard">
      <style:paragraph-properties fo:text-align="justify" style:justify-single-word="false"/>
      <style:text-properties style:font-name="Arial1" fo:font-size="11pt" officeooo:paragraph-rsid="001b8402" fo:background-color="transparent" style:font-name-asian="Palatino Linotype1" style:font-size-asian="11pt" style:font-name-complex="Palatino Linotype1" style:font-size-complex="11pt"/>
    </style:style>
    <style:style style:name="P77" style:family="paragraph" style:parent-style-name="Standard">
      <style:paragraph-properties fo:text-align="justify" style:justify-single-word="false"/>
      <style:text-properties fo:color="#c9211e" loext:opacity="100%" style:font-name="Arial1" fo:font-size="11pt" officeooo:paragraph-rsid="001b8402" fo:background-color="transparent" style:font-name-asian="Palatino Linotype1" style:font-size-asian="11pt" style:font-name-complex="Palatino Linotype1" style:font-size-complex="11pt"/>
    </style:style>
    <style:style style:name="P78" style:family="paragraph" style:parent-style-name="Standard">
      <style:paragraph-properties fo:text-align="justify" style:justify-single-word="false"/>
      <style:text-properties style:font-name="Arial1" fo:font-size="11pt" officeooo:paragraph-rsid="001b8402" fo:background-color="transparent" style:font-size-asian="11pt" style:font-name-complex="Palatino Linotype1" style:font-size-complex="11pt"/>
    </style:style>
    <style:style style:name="T1" style:family="text">
      <style:text-properties style:font-name="Arial1" fo:font-size="11pt" style:font-size-asian="11pt" style:font-size-complex="11pt"/>
    </style:style>
    <style:style style:name="T2" style:family="text">
      <style:text-properties style:font-name="Arial1" fo:font-size="11pt" officeooo:rsid="001a92d3" style:font-size-asian="11pt" style:font-size-complex="11pt"/>
    </style:style>
    <style:style style:name="T3" style:family="text">
      <style:text-properties style:font-name="Arial1" fo:font-size="11pt" officeooo:rsid="001343f2" style:font-size-asian="11pt" style:font-size-complex="11pt"/>
    </style:style>
    <style:style style:name="T4" style:family="text">
      <style:text-properties style:font-name="Arial1" fo:font-size="11pt" officeooo:rsid="0017718e" style:font-size-asian="11pt" style:font-size-complex="11pt"/>
    </style:style>
    <style:style style:name="T5" style:family="text">
      <style:text-properties style:use-window-font-color="true" loext:opacity="0%" fo:language="es" fo:country="ES" fo:font-weight="normal" style:letter-kerning="false" style:font-name-asian="Liberation Serif1" style:language-asian="zh" style:country-asian="CN" style:font-weight-asian="normal" style:font-name-complex="Liberation Serif1" style:language-complex="hi" style:country-complex="IN" style:font-weight-complex="normal"/>
    </style:style>
    <style:style style:name="T6" style:family="text">
      <style:text-properties style:use-window-font-color="true" loext:opacity="0%" fo:language="es" fo:country="ES" style:letter-kerning="false" style:font-name-asian="Liberation Serif1" style:language-asian="zh" style:country-asian="CN" style:font-name-complex="Liberation Serif1" style:language-complex="hi" style:country-complex="IN"/>
    </style:style>
    <style:style style:name="T7" style:family="text">
      <style:text-properties style:use-window-font-color="true" loext:opacity="0%" fo:language="es" fo:country="ES" officeooo:rsid="00352e06" style:letter-kerning="false" style:font-name-asian="Liberation Serif1" style:language-asian="zh" style:country-asian="CN" style:font-name-complex="Liberation Serif1" style:language-complex="hi" style:country-complex="IN"/>
    </style:style>
    <style:style style:name="T8" style:family="text">
      <style:text-properties style:use-window-font-color="true" loext:opacity="0%" fo:language="es" fo:country="ES" fo:font-weight="normal" officeooo:rsid="005e0dc8" style:letter-kerning="false" style:font-name-asian="Liberation Serif1" style:language-asian="zh" style:country-asian="CN" style:font-weight-asian="normal" style:font-name-complex="Liberation Serif1" style:language-complex="hi" style:country-complex="IN" style:font-weight-complex="normal"/>
    </style:style>
    <style:style style:name="T9" style:family="text">
      <style:text-properties style:use-window-font-color="true" loext:opacity="0%" fo:language="es" fo:country="ES" fo:font-weight="normal" officeooo:rsid="0048476f" style:letter-kerning="false" style:font-name-asian="Liberation Serif1" style:language-asian="zh" style:country-asian="CN" style:font-weight-asian="normal" style:font-name-complex="Liberation Serif1" style:language-complex="hi" style:country-complex="IN" style:font-weight-complex="normal"/>
    </style:style>
    <style:style style:name="T10" style:family="text">
      <style:text-properties style:use-window-font-color="true" loext:opacity="0%" fo:language="es" fo:country="ES" fo:font-weight="normal" officeooo:rsid="005c72ae" style:letter-kerning="false" style:font-name-asian="Arial2" style:language-asian="zh" style:country-asian="CN" style:font-weight-asian="normal" style:font-name-complex="Arial2" style:language-complex="hi" style:country-complex="IN" style:font-weight-complex="normal"/>
    </style:style>
    <style:style style:name="T11" style:family="text">
      <style:text-properties style:use-window-font-color="true" loext:opacity="0%" fo:language="es" fo:country="ES" fo:font-weight="normal" style:letter-kerning="false" style:font-name-asian="Arial2" style:language-asian="zh" style:country-asian="CN" style:font-weight-asian="normal" style:font-name-complex="Arial2" style:language-complex="hi" style:country-complex="IN" style:font-weight-complex="normal"/>
    </style:style>
    <style:style style:name="T12" style:family="text">
      <style:text-properties style:use-window-font-color="true" loext:opacity="0%" fo:language="es" fo:country="ES" fo:font-weight="normal" officeooo:rsid="005d299f" style:letter-kerning="false" style:font-name-asian="Arial2" style:language-asian="zh" style:country-asian="CN" style:font-weight-asian="normal" style:font-name-complex="Arial2" style:language-complex="hi" style:country-complex="IN" style:font-weight-complex="normal"/>
    </style:style>
    <style:style style:name="T13" style:family="text">
      <style:text-properties style:use-window-font-color="true" loext:opacity="0%" fo:language="es" fo:country="ES" fo:font-weight="normal" officeooo:rsid="00264d34" style:letter-kerning="false" style:font-name-asian="Liberation Serif1" style:language-asian="zh" style:country-asian="CN" style:font-weight-asian="normal" style:font-name-complex="Liberation Serif1" style:language-complex="hi" style:country-complex="IN" style:font-weight-complex="normal"/>
    </style:style>
    <style:style style:name="T14" style:family="text">
      <style:text-properties fo:font-weight="bold" style:font-weight-asian="bold"/>
    </style:style>
    <style:style style:name="T15" style:family="text">
      <style:text-properties fo:font-weight="bold" officeooo:rsid="00146d31" style:font-weight-asian="bold"/>
    </style:style>
    <style:style style:name="T16" style:family="text">
      <style:text-properties style:use-window-font-color="true" loext:opacity="0%" fo:language="es" fo:country="ES" fo:font-weight="bold" officeooo:rsid="002ed4ca" style:letter-kerning="false" fo:background-color="transparent" loext:char-shading-value="0" style:font-name-asian="Liberation Serif1" style:language-asian="zh" style:country-asian="CN" style:font-weight-asian="bold" style:font-name-complex="Liberation Serif1" style:language-complex="hi" style:country-complex="IN" style:font-weight-complex="bold"/>
    </style:style>
    <style:style style:name="T17" style:family="text">
      <style:text-properties style:use-window-font-color="true" loext:opacity="0%" fo:language="es" fo:country="ES" fo:font-weight="bold" style:letter-kerning="false" fo:background-color="transparent" loext:char-shading-value="0" style:font-name-asian="Liberation Serif1" style:language-asian="zh" style:country-asian="CN" style:font-weight-asian="bold" style:font-name-complex="Liberation Serif1" style:language-complex="hi" style:country-complex="IN" style:font-weight-complex="bold"/>
    </style:style>
    <style:style style:name="T18" style:family="text">
      <style:text-properties style:use-window-font-color="true" loext:opacity="0%" fo:language="es" fo:country="ES" fo:font-weight="normal" style:letter-kerning="false" fo:background-color="transparent" loext:char-shading-value="0" style:font-name-asian="Liberation Serif1" style:language-asian="zh" style:country-asian="CN" style:font-weight-asian="normal" style:font-name-complex="Liberation Serif1" style:language-complex="hi" style:country-complex="IN" style:font-weight-complex="normal"/>
    </style:style>
    <style:style style:name="T19" style:family="text">
      <style:text-properties style:use-window-font-color="true" loext:opacity="0%" fo:language="es" fo:country="ES" fo:font-weight="bold" officeooo:rsid="004bfff0" style:letter-kerning="false" fo:background-color="transparent" loext:char-shading-value="0" style:font-name-asian="Liberation Serif1" style:language-asian="zh" style:country-asian="CN" style:font-weight-asian="bold" style:font-name-complex="Liberation Serif1" style:language-complex="hi" style:country-complex="IN" style:font-weight-complex="bold"/>
    </style:style>
    <style:style style:name="T20" style:family="text">
      <style:text-properties style:use-window-font-color="true" loext:opacity="0%" fo:language="es" fo:country="ES" fo:font-weight="normal" officeooo:rsid="004bfff0" style:letter-kerning="false" fo:background-color="transparent" loext:char-shading-value="0" style:font-name-asian="Liberation Serif1" style:language-asian="zh" style:country-asian="CN" style:font-weight-asian="normal" style:font-name-complex="Liberation Serif1" style:language-complex="hi" style:country-complex="IN" style:font-weight-complex="normal"/>
    </style:style>
    <style:style style:name="T21" style:family="text">
      <style:text-properties style:use-window-font-color="true" loext:opacity="0%" fo:language="es" fo:country="ES" fo:font-weight="normal" officeooo:rsid="002ed4ca" style:letter-kerning="false" fo:background-color="transparent" loext:char-shading-value="0" style:font-name-asian="Liberation Serif1" style:language-asian="zh" style:country-asian="CN" style:font-weight-asian="normal" style:font-name-complex="Liberation Serif1" style:language-complex="hi" style:country-complex="IN" style:font-weight-complex="normal"/>
    </style:style>
    <style:style style:name="T22" style:family="text">
      <style:text-properties style:use-window-font-color="true" loext:opacity="0%" fo:language="es" fo:country="ES" fo:font-weight="normal" officeooo:rsid="00180b36" style:letter-kerning="false" fo:background-color="transparent" loext:char-shading-value="0" style:font-name-asian="Liberation Serif1" style:language-asian="zh" style:country-asian="CN" style:font-weight-asian="normal" style:font-name-complex="Liberation Serif1" style:language-complex="hi" style:country-complex="IN" style:font-weight-complex="normal"/>
    </style:style>
    <style:style style:name="T23" style:family="text">
      <style:text-properties style:use-window-font-color="true" loext:opacity="0%" fo:language="es" fo:country="ES" fo:font-weight="normal" officeooo:rsid="005f2fe1" style:letter-kerning="false" fo:background-color="transparent" loext:char-shading-value="0" style:font-name-asian="Liberation Serif1" style:language-asian="zh" style:country-asian="CN" style:font-weight-asian="normal" style:font-name-complex="Liberation Serif1" style:language-complex="hi" style:country-complex="IN" style:font-weight-complex="normal"/>
    </style:style>
    <style:style style:name="T24" style:family="text">
      <style:text-properties style:use-window-font-color="true" loext:opacity="0%" fo:language="es" fo:country="ES" fo:font-weight="normal" officeooo:rsid="00264d34" style:letter-kerning="false" fo:background-color="transparent" loext:char-shading-value="0" style:font-name-asian="Liberation Serif1" style:language-asian="zh" style:country-asian="CN" style:font-weight-asian="normal" style:font-name-complex="Liberation Serif1" style:language-complex="hi" style:country-complex="IN" style:font-weight-complex="normal"/>
    </style:style>
    <style:style style:name="T25" style:family="text">
      <style:text-properties style:use-window-font-color="true" loext:opacity="0%" fo:language="es" fo:country="ES" fo:font-weight="normal" officeooo:rsid="00308d2d" style:letter-kerning="false" fo:background-color="transparent" loext:char-shading-value="0" style:font-name-asian="Liberation Serif1" style:language-asian="zh" style:country-asian="CN" style:font-weight-asian="normal" style:font-name-complex="Liberation Serif1" style:language-complex="hi" style:country-complex="IN" style:font-weight-complex="normal"/>
    </style:style>
    <style:style style:name="T26" style:family="text">
      <style:text-properties officeooo:rsid="00146d31"/>
    </style:style>
    <style:style style:name="T27" style:family="text">
      <style:text-properties officeooo:rsid="005e0dc8"/>
    </style:style>
    <style:style style:name="T28" style:family="text">
      <style:text-properties style:use-window-font-color="true" loext:opacity="0%" fo:language="es" fo:country="ES" officeooo:rsid="005e0dc8" style:letter-kerning="false" style:font-name-asian="Liberation Serif1" style:language-asian="zh" style:country-asian="CN" style:font-name-complex="Liberation Serif1" style:language-complex="hi" style:country-complex="IN"/>
    </style:style>
    <style:style style:name="T29" style:family="text">
      <style:text-properties fo:font-weight="normal" officeooo:rsid="005c72ae" style:font-name-asian="Arial2" style:font-weight-asian="normal" style:font-name-complex="Arial2" style:font-weight-complex="normal"/>
    </style:style>
    <style:style style:name="T30" style:family="text">
      <style:text-properties fo:font-weight="normal" style:font-name-asian="Arial2" style:font-weight-asian="normal" style:font-name-complex="Arial2" style:font-weight-complex="normal"/>
    </style:style>
    <style:style style:name="T31" style:family="text">
      <style:text-properties fo:font-weight="normal" officeooo:rsid="005d299f" style:font-name-asian="Arial2" style:font-weight-asian="normal" style:font-name-complex="Arial2" style:font-weight-complex="normal"/>
    </style:style>
    <style:style style:name="T32" style:family="text">
      <style:text-properties officeooo:rsid="005f2fe1"/>
    </style:style>
    <style:style style:name="T33" style:family="text">
      <style:text-properties fo:font-weight="normal" style:font-weight-asian="normal" style:font-weight-complex="normal"/>
    </style:style>
    <style:style style:name="T34" style:family="text">
      <style:text-properties fo:font-weight="normal" officeooo:rsid="005f2fe1" style:font-weight-asian="normal" style:font-weight-complex="normal"/>
    </style:style>
    <style:style style:name="T35" style:family="text">
      <style:text-properties fo:font-weight="normal" officeooo:rsid="0026f0b8" style:font-weight-asian="normal" style:font-weight-complex="normal"/>
    </style:style>
    <style:style style:name="T36" style:family="text">
      <style:text-properties fo:font-weight="normal" officeooo:rsid="0057af69" style:font-weight-asian="normal" style:font-weight-complex="normal"/>
    </style:style>
    <style:style style:name="T37" style:family="text">
      <style:text-properties fo:font-weight="normal" officeooo:rsid="00572539" style:font-weight-asian="normal" style:font-weight-complex="normal"/>
    </style:style>
    <style:style style:name="T38" style:family="text">
      <style:text-properties fo:font-weight="normal" officeooo:rsid="00308d2d" style:font-weight-asian="normal" style:font-weight-complex="normal"/>
    </style:style>
    <style:style style:name="T39" style:family="text">
      <style:text-properties fo:font-weight="normal" officeooo:rsid="005815cb" style:font-weight-asian="normal" style:font-weight-complex="normal"/>
    </style:style>
    <style:style style:name="T40" style:family="text">
      <style:text-properties fo:font-weight="normal" officeooo:rsid="005c0a07" style:font-weight-asian="normal" style:font-weight-complex="normal"/>
    </style:style>
    <style:style style:name="T41" style:family="text">
      <style:text-properties fo:font-weight="bold" officeooo:rsid="0016c059" style:font-weight-asian="bold"/>
    </style:style>
    <style:style style:name="T42" style:family="text">
      <style:text-properties fo:font-weight="bold" style:font-weight-asian="bold" style:font-weight-complex="bold"/>
    </style:style>
    <style:style style:name="T43" style:family="text">
      <style:text-properties fo:font-weight="bold" officeooo:rsid="004dc692" style:font-weight-asian="bold" style:font-weight-complex="bold"/>
    </style:style>
    <style:style style:name="T44" style:family="text">
      <style:text-properties fo:font-weight="bold" style:font-name-asian="Arial2" style:font-weight-asian="bold" style:font-name-complex="Arial2" style:font-weight-complex="bold"/>
    </style:style>
    <style:style style:name="T45" style:family="text">
      <style:text-properties style:font-name-asian="Arial2" style:font-name-complex="Arial2"/>
    </style:style>
    <style:style style:name="T46" style:family="text">
      <style:text-properties officeooo:rsid="00146d31" style:font-name-asian="Arial2" style:font-name-complex="Arial2"/>
    </style:style>
    <style:style style:name="T47" style:family="text">
      <style:text-properties officeooo:rsid="004dc692" style:font-name-asian="Arial2" style:font-name-complex="Arial2"/>
    </style:style>
    <style:style style:name="T48" style:family="text">
      <style:text-properties style:use-window-font-color="true" loext:opacity="0%" fo:language="es" fo:country="ES" officeooo:rsid="007ce2a8" style:letter-kerning="false" style:font-name-asian="Arial2" style:language-asian="zh" style:country-asian="CN" style:font-name-complex="Arial2" style:language-complex="hi" style:country-complex="IN"/>
    </style:style>
    <style:style style:name="T49" style:family="text">
      <style:text-properties style:text-underline-style="solid" style:text-underline-width="auto" style:text-underline-color="font-color" fo:font-weight="bold" style:font-weight-asian="bold" style:font-weight-complex="bold"/>
    </style:style>
    <style:style style:name="T50" style:family="text">
      <style:text-properties officeooo:rsid="004f6bff"/>
    </style:style>
    <style:style style:name="T51" style:family="text">
      <style:text-properties officeooo:rsid="00625f58"/>
    </style:style>
    <style:style style:name="T52" style:family="text">
      <style:text-properties officeooo:rsid="00308d2d"/>
    </style:style>
    <style:style style:name="T53" style:family="text">
      <style:text-properties officeooo:rsid="0045fa5d"/>
    </style:style>
    <style:style style:name="T54" style:family="text">
      <style:text-properties officeooo:rsid="0018a975"/>
    </style:style>
    <style:style style:name="T55" style:family="text">
      <style:text-properties fo:color="#111111" loext:opacity="100%" officeooo:rsid="0018a975"/>
    </style:style>
    <style:style style:name="T56" style:family="text">
      <style:text-properties fo:color="#111111" loext:opacity="100%"/>
    </style:style>
    <style:style style:name="T57" style:family="text">
      <style:text-properties officeooo:rsid="003546c4"/>
    </style:style>
    <style:style style:name="T58" style:family="text">
      <style:text-properties officeooo:rsid="004dda42"/>
    </style:style>
    <style:style style:name="T59" style:family="text">
      <style:text-properties fo:color="#111111" loext:opacity="100%" officeooo:rsid="001ae598"/>
    </style:style>
    <style:style style:name="T60" style:family="text">
      <style:text-properties style:text-underline-style="solid" style:text-underline-width="auto" style:text-underline-color="font-color" fo:font-weight="bold" style:font-name-asian="Arial2" style:font-weight-asian="bold" style:font-name-complex="Arial2" style:font-weight-complex="bold"/>
    </style:style>
    <style:style style:name="T61" style:family="text">
      <style:text-properties style:use-window-font-color="true" loext:opacity="0%" fo:language="es" fo:country="ES" style:text-underline-style="solid" style:text-underline-width="auto" style:text-underline-color="font-color" fo:font-weight="bold" style:letter-kerning="false" style:font-name-asian="Arial2" style:language-asian="zh" style:country-asian="CN" style:font-weight-asian="bold" style:font-name-complex="Arial2" style:language-complex="hi" style:country-complex="IN" style:font-weight-complex="bold"/>
    </style:style>
    <style:style style:name="T62" style:family="text">
      <style:text-properties style:use-window-font-color="true" loext:opacity="0%" fo:language="es" fo:country="ES" style:text-underline-style="solid" style:text-underline-width="auto" style:text-underline-color="font-color" fo:font-weight="normal" style:letter-kerning="false" style:font-name-asian="Arial2" style:language-asian="zh" style:country-asian="CN" style:font-weight-asian="normal" style:font-name-complex="Arial2" style:language-complex="hi" style:country-complex="IN" style:font-weight-complex="normal"/>
    </style:style>
    <style:style style:name="T63" style:family="text">
      <style:text-properties style:use-window-font-color="true" loext:opacity="0%" fo:language="es" fo:country="ES" style:text-underline-style="none" fo:font-weight="normal" style:letter-kerning="false" style:font-name-asian="Arial2" style:language-asian="zh" style:country-asian="CN" style:font-weight-asian="normal" style:font-name-complex="Arial2" style:language-complex="hi" style:country-complex="IN" style:font-weight-complex="normal"/>
    </style:style>
    <style:style style:name="T64" style:family="text">
      <style:text-properties style:use-window-font-color="true" loext:opacity="0%" fo:language="es" fo:country="ES" style:text-underline-style="none" fo:font-weight="normal" officeooo:rsid="004f6bff" style:letter-kerning="false" style:font-name-asian="Arial2" style:language-asian="zh" style:country-asian="CN" style:font-weight-asian="normal" style:font-name-complex="Arial2" style:language-complex="hi" style:country-complex="IN" style:font-weight-complex="normal"/>
    </style:style>
    <style:style style:name="T65" style:family="text">
      <style:text-properties style:use-window-font-color="true" loext:opacity="0%" fo:language="es" fo:country="ES" style:text-underline-style="none" fo:font-weight="normal" officeooo:rsid="00314ff0" style:letter-kerning="false" style:font-name-asian="Arial2" style:language-asian="zh" style:country-asian="CN" style:font-weight-asian="normal" style:font-name-complex="Arial2" style:language-complex="hi" style:country-complex="IN" style:font-weight-complex="normal"/>
    </style:style>
    <style:style style:name="T66" style:family="text">
      <style:text-properties style:use-window-font-color="true" loext:opacity="0%" fo:language="es" fo:country="ES" style:text-underline-style="none" fo:font-weight="normal" officeooo:rsid="0026f0b8" style:letter-kerning="false" style:font-name-asian="Arial2" style:language-asian="zh" style:country-asian="CN" style:font-weight-asian="normal" style:font-name-complex="Arial2" style:language-complex="hi" style:country-complex="IN" style:font-weight-complex="normal"/>
    </style:style>
    <style:style style:name="T67" style:family="text">
      <style:text-properties style:use-window-font-color="true" loext:opacity="0%" fo:language="es" fo:country="ES" fo:font-weight="normal" officeooo:rsid="004f6bff" style:letter-kerning="false" style:font-name-asian="Arial2" style:language-asian="zh" style:country-asian="CN" style:font-weight-asian="normal" style:font-name-complex="Arial2" style:language-complex="hi" style:country-complex="IN" style:font-weight-complex="normal"/>
    </style:style>
    <style:style style:name="T68" style:family="text">
      <style:text-properties officeooo:rsid="001ae598"/>
    </style:style>
    <style:style style:name="T69" style:family="text">
      <style:text-properties officeooo:rsid="0028aa28" style:font-name-asian="Arial2" style:font-name-complex="Arial2"/>
    </style:style>
    <style:style style:name="T70" style:family="text">
      <style:text-properties officeooo:rsid="004fb2f8" style:font-name-asian="Arial2" style:font-name-complex="Arial2"/>
    </style:style>
    <style:style style:name="T71" style:family="text">
      <style:text-properties officeooo:rsid="001ae598" style:font-name-asian="Arial2" style:font-name-complex="Arial2"/>
    </style:style>
    <style:style style:name="T72" style:family="text">
      <style:text-properties fo:color="#111111" loext:opacity="100%" officeooo:rsid="001c481b"/>
    </style:style>
    <style:style style:name="T73" style:family="text">
      <style:text-properties fo:color="#800000" loext:opacity="100%"/>
    </style:style>
    <style:style style:name="T74" style:family="text">
      <style:text-properties style:text-underline-style="solid" style:text-underline-width="auto" style:text-underline-color="font-color" fo:font-weight="bold" fo:background-color="transparent" loext:char-shading-value="0" style:font-weight-asian="bold" style:font-weight-complex="bold"/>
    </style:style>
    <style:style style:name="T75" style:family="text">
      <style:text-properties fo:background-color="transparent" loext:char-shading-value="0"/>
    </style:style>
    <style:style style:name="T76" style:family="text">
      <style:text-properties officeooo:rsid="00314ff0" fo:background-color="transparent" loext:char-shading-value="0"/>
    </style:style>
    <style:style style:name="T77" style:family="text">
      <style:text-properties officeooo:rsid="001c481b"/>
    </style:style>
    <style:style style:name="T78" style:family="text">
      <style:text-properties officeooo:rsid="0046e9bc"/>
    </style:style>
    <style:style style:name="T79" style:family="text">
      <style:text-properties fo:font-weight="normal" officeooo:rsid="001c481b" style:font-weight-asian="normal" style:font-weight-complex="normal"/>
    </style:style>
    <style:style style:name="T80" style:family="text">
      <style:text-properties fo:font-weight="normal" style:font-name-asian="Arial2" style:font-weight-asian="normal" style:font-name-complex="Arial2"/>
    </style:style>
    <style:style style:name="T81" style:family="text">
      <style:text-properties fo:font-weight="normal" officeooo:rsid="005e0dc8" style:font-name-asian="Arial2" style:font-weight-asian="normal" style:font-name-complex="Arial2"/>
    </style:style>
    <style:style style:name="T82" style:family="text">
      <style:text-properties fo:color="#000000" loext:opacity="100%" fo:language="es" fo:country="ES" fo:font-weight="normal" style:letter-kerning="false" style:font-name-asian="Liberation Serif1" style:language-asian="zh" style:country-asian="CN" style:font-weight-asian="normal" style:font-name-complex="Liberation Serif1" style:language-complex="hi" style:country-complex="IN"/>
    </style:style>
    <style:style style:name="T83" style:family="text">
      <style:text-properties fo:color="#000000" loext:opacity="100%" fo:language="es" fo:country="ES" fo:font-weight="normal" officeooo:rsid="005e0dc8" style:letter-kerning="false" style:font-name-asian="Liberation Serif1" style:language-asian="zh" style:country-asian="CN" style:font-weight-asian="normal" style:font-name-complex="Liberation Serif1" style:language-complex="hi" style:country-complex="IN"/>
    </style:style>
    <style:style style:name="T84" style:family="text">
      <style:text-properties fo:color="#000000" loext:opacity="100%" fo:language="es" fo:country="ES" fo:font-weight="normal" officeooo:rsid="0052f27f" style:letter-kerning="false" style:font-name-asian="Liberation Serif1" style:language-asian="zh" style:country-asian="CN" style:font-weight-asian="normal" style:font-name-complex="Liberation Serif1" style:language-complex="hi" style:country-complex="IN"/>
    </style:style>
    <style:style style:name="T85" style:family="text">
      <style:text-properties fo:font-variant="normal" fo:text-transform="none" style:use-window-font-color="true" loext:opacity="0%" style:text-line-through-style="none" style:text-line-through-type="none" fo:language="es" fo:country="ES" fo:font-style="normal" style:text-underline-style="none" fo:font-weight="normal" officeooo:rsid="0052f27f" style:letter-kerning="false" style:font-name-asian="Arial2" style:language-asian="ar" style:country-asian="SA" style:font-style-asian="normal" style:font-weight-asian="normal" style:font-name-complex="Arial2" style:language-complex="hi" style:country-complex="IN" style:font-weight-complex="normal"/>
    </style:style>
    <style:style style:name="T86" style:family="text">
      <style:text-properties fo:font-variant="normal" fo:text-transform="none" style:use-window-font-color="true" loext:opacity="0%" style:text-line-through-style="none" style:text-line-through-type="none" fo:language="es" fo:country="ES" fo:font-style="normal" style:text-underline-style="none" fo:font-weight="normal" officeooo:rsid="005c72ae" style:letter-kerning="false" style:font-name-asian="Arial2" style:language-asian="ar" style:country-asian="SA" style:font-style-asian="normal" style:font-weight-asian="normal" style:font-name-complex="Arial2" style:language-complex="hi" style:country-complex="IN" style:font-weight-complex="normal"/>
    </style:style>
    <style:style style:name="T87" style:family="text">
      <style:text-properties fo:font-variant="normal" fo:text-transform="none" style:use-window-font-color="true" loext:opacity="0%" style:text-line-through-style="none" style:text-line-through-type="none" fo:language="es" fo:country="ES" fo:font-style="normal" style:text-underline-style="none" fo:font-weight="normal" officeooo:rsid="005d299f" style:letter-kerning="false" style:font-name-asian="Arial2" style:language-asian="ar" style:country-asian="SA" style:font-style-asian="normal" style:font-weight-asian="normal" style:font-name-complex="Arial2" style:language-complex="hi" style:country-complex="IN" style:font-weight-complex="normal"/>
    </style:style>
    <style:style style:name="T88" style:family="text">
      <style:text-properties fo:font-weight="bold" officeooo:rsid="007b29e1" style:font-weight-asian="bold" style:font-weight-complex="bold"/>
    </style:style>
    <style:style style:name="T89" style:family="text">
      <style:text-properties fo:font-weight="bold" officeooo:rsid="001c481b" style:font-name-asian="Arial2" style:font-weight-asian="bold" style:font-name-complex="Arial2"/>
    </style:style>
    <style:style style:name="T90" style:family="text">
      <style:text-properties fo:color="#000000" loext:opacity="100%" style:font-name="Arial" fo:language="es" fo:country="ES" fo:font-weight="normal" officeooo:rsid="005408f8" style:letter-kerning="false" style:language-asian="zh" style:country-asian="CN" style:font-weight-asian="normal" style:language-complex="hi" style:country-complex="IN"/>
    </style:style>
    <style:style style:name="T91" style:family="text">
      <style:text-properties fo:color="#000000" loext:opacity="100%" style:font-name="Arial" fo:language="es" fo:country="ES" fo:font-weight="normal" officeooo:rsid="005408f8" style:letter-kerning="false" style:font-name-asian="Liberation Serif1" style:language-asian="zh" style:country-asian="CN" style:font-weight-asian="normal" style:language-complex="hi" style:country-complex="IN"/>
    </style:style>
    <style:style style:name="T92" style:family="text">
      <style:text-properties fo:color="#000000" loext:opacity="100%" style:font-name="Arial" fo:language="es" fo:country="ES" fo:font-weight="normal" officeooo:rsid="00560fbb" style:letter-kerning="false" style:font-name-asian="Liberation Serif1" style:language-asian="zh" style:country-asian="CN" style:font-weight-asian="normal" style:language-complex="hi" style:country-complex="IN"/>
    </style:style>
    <style:style style:name="T93" style:family="text">
      <style:text-properties fo:color="#000000" loext:opacity="100%" style:font-name="Arial" fo:language="es" fo:country="ES" fo:font-weight="normal" officeooo:rsid="004e10f7" style:letter-kerning="false" style:language-asian="zh" style:country-asian="CN" style:font-weight-asian="normal" style:language-complex="hi" style:country-complex="IN"/>
    </style:style>
    <style:style style:name="T94" style:family="text">
      <style:text-properties fo:color="#000000" loext:opacity="100%" style:font-name="Arial" fo:language="es" fo:country="ES" fo:font-weight="normal" officeooo:rsid="002c07c0" style:letter-kerning="false" style:language-asian="zh" style:country-asian="CN" style:font-weight-asian="normal" style:language-complex="hi" style:country-complex="IN"/>
    </style:style>
    <style:style style:name="T95" style:family="text">
      <style:text-properties fo:font-weight="normal" officeooo:rsid="0032a971" style:font-weight-asian="normal" style:font-weight-complex="normal"/>
    </style:style>
    <style:style style:name="T96" style:family="text">
      <style:text-properties fo:color="#000000" loext:opacity="100%" style:font-name="Arial" fo:font-weight="bold" style:font-name-asian="Palatino Linotype1" style:language-asian="ar" style:country-asian="SA" style:font-weight-asian="bold" style:font-name-complex="Arial2" style:font-weight-complex="bold"/>
    </style:style>
    <style:style style:name="T97" style:family="text">
      <style:text-properties fo:color="#000000" loext:opacity="100%" style:font-name="Arial" fo:font-weight="normal" style:font-name-asian="Palatino Linotype1" style:language-asian="ar" style:country-asian="SA" style:font-weight-asian="normal" style:font-name-complex="Arial2" style:font-weight-complex="normal"/>
    </style:style>
    <style:style style:name="T98" style:family="text">
      <style:text-properties officeooo:rsid="0032a971"/>
    </style:style>
    <style:style style:name="T99" style:family="text">
      <style:text-properties fo:color="#000000" loext:opacity="100%" style:font-name="Arial" fo:font-weight="normal" officeooo:rsid="006fcdf4" style:font-name-asian="Palatino Linotype1" style:language-asian="ar" style:country-asian="SA" style:font-weight-asian="normal" style:font-name-complex="Arial2" style:font-weight-complex="normal"/>
    </style:style>
    <style:style style:name="T100" style:family="text">
      <style:text-properties fo:color="#000000" loext:opacity="100%" style:font-name="Arial" fo:font-weight="normal" officeooo:rsid="0032a971" style:font-name-asian="Palatino Linotype1" style:language-asian="ar" style:country-asian="SA" style:font-weight-asian="normal" style:font-name-complex="Arial2" style:font-weight-complex="normal"/>
    </style:style>
    <style:style style:name="T101" style:family="text">
      <style:text-properties fo:color="#000000" loext:opacity="100%" style:font-name="Arial" fo:font-weight="normal" officeooo:rsid="0026f0b8" style:font-name-asian="Palatino Linotype1" style:language-asian="ar" style:country-asian="SA" style:font-weight-asian="normal" style:font-name-complex="Arial2" style:font-weight-complex="normal"/>
    </style:style>
    <style:style style:name="T102" style:family="text">
      <style:text-properties fo:color="#000000" loext:opacity="100%" style:font-name="Arial" fo:language="es" fo:country="ES" fo:font-weight="normal" officeooo:rsid="0076f051" style:letter-kerning="false" style:font-name-asian="Palatino Linotype1" style:language-asian="ar" style:country-asian="SA" style:font-weight-asian="normal" style:font-name-complex="Arial2" style:language-complex="hi" style:country-complex="IN" style:font-weight-complex="normal"/>
    </style:style>
    <style:style style:name="T103" style:family="text">
      <style:text-properties fo:color="#000000" loext:opacity="100%" style:font-name="Arial" fo:language="es" fo:country="ES" fo:font-weight="normal" style:letter-kerning="false" style:font-name-asian="Palatino Linotype1" style:language-asian="ar" style:country-asian="SA" style:font-weight-asian="normal" style:font-name-complex="Arial2" style:language-complex="hi" style:country-complex="IN" style:font-weight-complex="normal"/>
    </style:style>
    <style:style style:name="T104" style:family="text">
      <style:text-properties fo:color="#000000" loext:opacity="100%" style:font-name="Arial" fo:language="es" fo:country="ES" fo:font-weight="normal" officeooo:rsid="0026f0b8" style:letter-kerning="false" style:font-name-asian="Palatino Linotype1" style:language-asian="ar" style:country-asian="SA" style:font-weight-asian="normal" style:font-name-complex="Arial2" style:language-complex="hi" style:country-complex="IN" style:font-weight-complex="normal"/>
    </style:style>
    <style:style style:name="T105" style:family="text">
      <style:text-properties style:use-window-font-color="true" loext:opacity="0%" style:font-name="Arial1" fo:language="es" fo:country="ES" fo:font-weight="normal" officeooo:rsid="005c0a07" style:letter-kerning="false" style:font-name-asian="Liberation Serif1" style:language-asian="zh" style:country-asian="CN" style:font-weight-asian="normal" style:font-name-complex="Liberation Serif1" style:language-complex="hi" style:country-complex="IN" style:font-weight-complex="normal"/>
    </style:style>
    <style:style style:name="T106" style:family="text">
      <style:text-properties fo:color="#000000" loext:opacity="100%" style:font-name="Arial" fo:font-size="11pt" fo:font-weight="normal" style:font-name-asian="Palatino Linotype1" style:font-size-asian="11pt" style:language-asian="ar" style:country-asian="SA" style:font-weight-asian="normal" style:font-name-complex="Arial2" style:font-size-complex="11pt" style:font-weight-complex="normal"/>
    </style:style>
    <style:style style:name="T107" style:family="text">
      <style:text-properties fo:color="#000000" loext:opacity="100%" style:font-name="Arial" fo:font-size="11pt" fo:font-weight="normal" officeooo:rsid="006fcdf4" style:font-name-asian="Palatino Linotype1" style:font-size-asian="11pt" style:language-asian="ar" style:country-asian="SA" style:font-weight-asian="normal" style:font-name-complex="Arial2" style:font-size-complex="11pt" style:font-weight-complex="normal"/>
    </style:style>
    <style:style style:name="T108" style:family="text">
      <style:text-properties style:font-name="Arial" fo:font-size="11pt" fo:font-weight="bold" style:font-name-asian="Palatino Linotype1" style:font-size-asian="11pt" style:font-weight-asian="bold" style:font-name-complex="Arial2" style:font-size-complex="11pt" style:font-weight-complex="bold"/>
    </style:style>
    <style:style style:name="T109" style:family="text">
      <style:text-properties style:font-name="Arial" fo:font-size="11pt" fo:font-style="italic" fo:font-weight="bold" style:font-name-asian="Palatino Linotype1" style:font-size-asian="11pt" style:font-style-asian="italic" style:font-weight-asian="bold" style:font-name-complex="Arial2" style:font-size-complex="11pt" style:font-style-complex="italic" style:font-weight-complex="bold"/>
    </style:style>
    <style:style style:name="T110" style:family="text">
      <style:text-properties style:font-name="Arial" fo:font-size="11pt" style:font-name-asian="Palatino Linotype1" style:font-size-asian="11pt" style:font-name-complex="Arial2" style:font-size-complex="11pt"/>
    </style:style>
    <style:style style:name="T111" style:family="text">
      <style:text-properties fo:font-weight="bold" officeooo:rsid="00180b36" style:font-name-asian="Palatino Linotype1" style:font-weight-asian="bold" style:font-name-complex="Palatino Linotype1" style:font-weight-complex="bold"/>
    </style:style>
    <style:style style:name="T112" style:family="text">
      <style:text-properties fo:font-weight="bold" style:font-name-asian="Palatino Linotype1" style:font-weight-asian="bold" style:font-name-complex="Palatino Linotype1" style:font-weight-complex="bold"/>
    </style:style>
    <style:style style:name="T113" style:family="text">
      <style:text-properties fo:font-weight="bold" officeooo:rsid="0032a971" style:font-name-asian="Palatino Linotype1" style:font-weight-asian="bold" style:font-name-complex="Palatino Linotype1" style:font-weight-complex="bold"/>
    </style:style>
    <style:style style:name="T114" style:family="text">
      <style:text-properties fo:font-weight="bold" officeooo:rsid="0026f0b8" style:font-name-asian="Palatino Linotype1" style:font-weight-asian="bold" style:font-name-complex="Palatino Linotype1" style:font-weight-complex="bold"/>
    </style:style>
    <style:style style:name="T115" style:family="text">
      <style:text-properties officeooo:rsid="0033e1f0"/>
    </style:style>
    <style:style style:name="T116" style:family="text">
      <style:text-properties officeooo:rsid="0037876e"/>
    </style:style>
    <style:style style:name="T117" style:family="text">
      <style:text-properties officeooo:rsid="00447568"/>
    </style:style>
    <style:style style:name="T118" style:family="text">
      <style:text-properties fo:font-weight="bold" officeooo:rsid="0043b608" style:font-weight-asian="bold" style:font-weight-complex="bold"/>
    </style:style>
    <style:style style:name="T119" style:family="text">
      <style:text-properties officeooo:rsid="00389cc6"/>
    </style:style>
    <style:style style:name="T120" style:family="text">
      <style:text-properties officeooo:rsid="004dd528"/>
    </style:style>
    <style:style style:name="T121" style:family="text">
      <style:text-properties fo:font-weight="bold" officeooo:rsid="003b5b9f" style:font-weight-asian="bold" style:font-weight-complex="bold"/>
    </style:style>
    <style:style style:name="T122" style:family="text">
      <style:text-properties fo:color="#000000" loext:opacity="100%" fo:font-weight="bold" style:font-weight-asian="bold" style:font-weight-complex="bold"/>
    </style:style>
    <style:style style:name="T123" style:family="text">
      <style:text-properties fo:color="#000000" loext:opacity="100%"/>
    </style:style>
    <style:style style:name="T124" style:family="text">
      <style:text-properties fo:color="#000000" loext:opacity="100%" style:text-line-through-style="none" style:text-line-through-type="none" style:text-underline-style="none" fo:font-weight="bold" officeooo:rsid="003b5b9f" style:font-weight-asian="bold" style:font-weight-complex="bold"/>
    </style:style>
    <style:style style:name="T125" style:family="text">
      <style:text-properties fo:color="#000000" loext:opacity="100%" style:text-line-through-style="none" style:text-line-through-type="none" style:text-underline-style="none" fo:font-weight="bold" style:font-weight-asian="bold" style:font-weight-complex="bold"/>
    </style:style>
    <style:style style:name="T126" style:family="text">
      <style:text-properties fo:color="#000000" loext:opacity="100%" style:text-line-through-style="none" style:text-line-through-type="none" style:text-underline-style="none"/>
    </style:style>
    <style:style style:name="T127" style:family="text">
      <style:text-properties fo:color="#000000" loext:opacity="100%" style:text-line-through-style="none" style:text-line-through-type="none" style:text-underline-style="none" fo:font-weight="bold" officeooo:rsid="003ba0bc" style:font-weight-asian="bold" style:font-weight-complex="bold"/>
    </style:style>
    <style:style style:name="T128" style:family="text">
      <style:text-properties fo:color="#000000" loext:opacity="100%" style:text-line-through-style="none" style:text-line-through-type="none" style:text-underline-style="none" fo:font-weight="bold" officeooo:rsid="003ba0bc" style:font-name-asian="Palatino Linotype1" style:font-weight-asian="bold" style:font-name-complex="Palatino Linotype1" style:font-weight-complex="bold"/>
    </style:style>
    <style:style style:name="T129" style:family="text">
      <style:text-properties fo:color="#000000" loext:opacity="100%" style:text-line-through-style="none" style:text-line-through-type="none" style:text-underline-style="none" fo:font-weight="bold" style:font-name-asian="Palatino Linotype1" style:font-weight-asian="bold" style:font-name-complex="Palatino Linotype1" style:font-weight-complex="bold"/>
    </style:style>
    <style:style style:name="T130" style:family="text">
      <style:text-properties fo:color="#000000" loext:opacity="100%" style:text-line-through-style="none" style:text-line-through-type="none" style:text-underline-style="none" fo:font-weight="normal" style:font-name-asian="Palatino Linotype1" style:font-weight-asian="normal" style:font-name-complex="Palatino Linotype1" style:font-weight-complex="normal"/>
    </style:style>
    <style:style style:name="T131" style:family="text">
      <style:text-properties fo:color="#000000" loext:opacity="100%" fo:font-weight="bold" officeooo:rsid="003ba0bc" style:font-weight-asian="bold" style:font-weight-complex="bold"/>
    </style:style>
    <style:style style:name="T132" style:family="text">
      <style:text-properties fo:color="#000000" loext:opacity="100%" style:text-line-through-style="none" style:text-line-through-type="none" style:text-underline-style="none" officeooo:rsid="003ba0bc"/>
    </style:style>
    <style:style style:name="T133" style:family="text">
      <style:text-properties fo:color="#000000" loext:opacity="100%" style:text-line-through-style="none" style:text-line-through-type="none" style:text-underline-style="none" fo:font-weight="normal" style:font-weight-asian="normal" style:font-weight-complex="normal"/>
    </style:style>
    <style:style style:name="T134" style:family="text">
      <style:text-properties fo:color="#000000" loext:opacity="100%" style:text-line-through-style="none" style:text-line-through-type="none" style:text-underline-style="none" fo:font-weight="normal" officeooo:rsid="003ba0bc" style:font-weight-asian="normal" style:font-weight-complex="normal"/>
    </style:style>
    <style:style style:name="T135" style:family="text">
      <style:text-properties fo:color="#000000" loext:opacity="100%" style:text-line-through-style="none" style:text-line-through-type="none" style:text-underline-style="none" fo:font-weight="normal" officeooo:rsid="003bcd79" style:font-weight-asian="normal" style:font-weight-complex="normal"/>
    </style:style>
    <style:style style:name="T136" style:family="text">
      <style:text-properties fo:color="#000000" loext:opacity="100%" style:text-line-through-style="none" style:text-line-through-type="none" style:text-underline-style="none" fo:font-weight="bold" officeooo:rsid="003bcd79" style:font-weight-asian="bold" style:font-weight-complex="bold"/>
    </style:style>
    <style:style style:name="T137" style:family="text">
      <style:text-properties fo:font-weight="bold" officeooo:rsid="003bcd79" style:font-weight-asian="bold" style:font-weight-complex="bold"/>
    </style:style>
    <style:style style:name="T138" style:family="text">
      <style:text-properties fo:color="#000000" loext:opacity="100%" fo:font-weight="bold" officeooo:rsid="003bcd79" style:font-weight-asian="bold" style:font-weight-complex="bold"/>
    </style:style>
    <style:style style:name="T139" style:family="text">
      <style:text-properties fo:color="#000000" loext:opacity="100%" style:text-line-through-style="none" style:text-line-through-type="none" style:text-underline-style="none" fo:font-weight="bold" officeooo:rsid="003bcd79" style:font-name-asian="Palatino Linotype1" style:font-weight-asian="bold" style:font-name-complex="Palatino Linotype1" style:font-weight-complex="bold"/>
    </style:style>
    <style:style style:name="T140" style:family="text">
      <style:text-properties fo:font-weight="bold" officeooo:rsid="003d204e" style:font-weight-asian="bold" style:font-weight-complex="bold"/>
    </style:style>
    <style:style style:name="T141" style:family="text">
      <style:text-properties officeooo:rsid="003d204e"/>
    </style:style>
    <style:style style:name="T142" style:family="text">
      <style:text-properties fo:color="#000000" loext:opacity="100%" style:text-line-through-style="none" style:text-line-through-type="none" style:text-underline-style="none" fo:font-weight="bold" officeooo:rsid="003d204e" style:font-weight-asian="bold" style:font-weight-complex="bold"/>
    </style:style>
    <style:style style:name="T143" style:family="text">
      <style:text-properties fo:color="#000000" loext:opacity="100%" style:text-line-through-style="none" style:text-line-through-type="none" style:text-underline-style="none" officeooo:rsid="003bcd79"/>
    </style:style>
    <style:style style:name="T144" style:family="text">
      <style:text-properties fo:color="#000000" loext:opacity="100%" style:text-line-through-style="none" style:text-line-through-type="none" style:text-underline-style="none" fo:font-weight="bold" officeooo:rsid="003d204e" style:font-name-asian="Palatino Linotype1" style:font-weight-asian="bold" style:font-name-complex="Palatino Linotype1" style:font-weight-complex="bold"/>
    </style:style>
    <style:style style:name="T145" style:family="text">
      <style:text-properties fo:font-weight="bold" officeooo:rsid="003bcd79" style:font-name-asian="Palatino Linotype1" style:font-weight-asian="bold" style:font-name-complex="Palatino Linotype1" style:font-weight-complex="bold"/>
    </style:style>
    <style:style style:name="T146" style:family="text">
      <style:text-properties fo:font-weight="bold" officeooo:rsid="003d204e" style:font-name-asian="Palatino Linotype1" style:font-weight-asian="bold" style:font-name-complex="Palatino Linotype1" style:font-weight-complex="bold"/>
    </style:style>
    <style:style style:name="T147" style:family="text">
      <style:text-properties fo:color="#000000" loext:opacity="100%" style:text-line-through-style="none" style:text-line-through-type="none" style:text-underline-style="none" style:font-name-asian="Palatino Linotype1" style:font-name-complex="Palatino Linotype1"/>
    </style:style>
    <style:style style:name="T148" style:family="text">
      <style:text-properties style:text-line-through-style="none" style:text-line-through-type="none" style:text-underline-style="none" fo:font-weight="bold" style:font-weight-asian="bold" style:font-weight-complex="bold"/>
    </style:style>
    <style:style style:name="T149" style:family="text">
      <style:text-properties style:text-line-through-style="none" style:text-line-through-type="none" style:text-underline-style="none" fo:font-weight="bold" officeooo:rsid="003bcd79" style:font-weight-asian="bold" style:font-weight-complex="bold"/>
    </style:style>
    <style:style style:name="T150" style:family="text">
      <style:text-properties style:text-line-through-style="none" style:text-line-through-type="none" style:text-underline-style="none" fo:font-weight="bold" officeooo:rsid="003d204e" style:font-weight-asian="bold" style:font-weight-complex="bold"/>
    </style:style>
    <style:style style:name="T151" style:family="text">
      <style:text-properties style:font-name="Arial1" fo:font-size="11pt" fo:font-weight="bold" officeooo:rsid="0016dfdc" style:font-name-asian="Arial2" style:font-size-asian="11pt" style:font-weight-asian="bold" style:font-name-complex="Arial2" style:font-size-complex="11pt"/>
    </style:style>
    <style:style style:name="fr1" style:family="graphic" style:parent-style-name="Graphics">
      <style:graphic-properties fo:margin-left="0cm" fo:margin-right="0cm" fo:margin-top="0cm" fo:margin-bottom="0cm" style:wrap="dynamic" style:number-wrapped-paragraphs="no-limit" style:wrap-contour="false" style:vertical-pos="from-top" style:vertical-rel="paragraph" style:horizontal-pos="from-left" style:horizontal-rel="paragraph" fo:background-color="transparent" draw:fill="none" draw:fill-color="#729fcf" draw:secondary-fill-color="#729fcf" draw:gradient-step-count="0" draw:fill-hatch-solid="false" draw:opacity="100%" draw:fill-image-width="0cm" draw:fill-image-height="0cm" style:repeat="repeat" draw:fill-image-ref-point-x="0%" draw:fill-image-ref-point-y="0%" draw:fill-image-ref-point="center" draw:tile-repeat-offset="0% horizontal" fo:padding="0cm" fo:border="none" style:mirror="none" fo:clip="rect(-0.002cm, 0.025cm, 0.034cm, -0.002cm)" draw:luminance="0%" draw:contrast="0%" draw:red="0%" draw:green="0%" draw:blue="0%" draw:gamma="100%" draw:color-inversion="false" draw:image-opacity="100%" draw:color-mode="standard" draw:wrap-influence-on-position="once-concurrent" loext:allow-overlap="true" loext:decorative="false"/>
    </style:style>
    <style:style style:name="fr2" style:family="graphic" style:parent-style-name="Graphics">
      <style:graphic-properties fo:margin-left="0cm" fo:margin-right="0cm" fo:margin-top="0cm" fo:margin-bottom="0cm" style:vertical-pos="top" style:vertical-rel="baseline" fo:background-color="transparent" draw:fill="none" draw:fill-color="#ffffff" fo:padding="0cm" fo:border="none" style:mirror="none" fo:clip="rect(-0.004cm, -0.004cm, -0.004cm, -0.004c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loext:marker-style-name="T1"><draw:frame draw:style-name="fr1" draw:name="Imagen3" text:anchor-type="char" svg:x="4.775cm" svg:y="-2.048cm" svg:width="7.574cm" svg:height="2.417cm" draw:z-index="0"><draw:image xlink:href="Pictures/100000000000012C00000061AAEBAA66.jpg" xlink:type="simple" xlink:show="embed" xlink:actuate="onLoad" draw:mime-type="image/jpeg"/></draw:frame></text:p>
      <text:p text:style-name="P1" loext:marker-style-name="T1"/>
      <text:p text:style-name="P2" loext:marker-style-name="T1"><text:span text:style-name="T1"><text:tab/>Esta Presidencia, por Decreto n.º </text:span><text:span text:style-name="T2">402</text:span><text:span text:style-name="T1">, de </text:span><text:span text:style-name="T3">26/02/2026</text:span><text:span text:style-name="T1">, ha dispuesto aprobar convocatoria y bases </text:span><text:span text:style-name="T4">que han de regir el proceso selectivo </text:span><text:span text:style-name="T1">para la cobertura por oposición, en turno libre, de </text:span><text:span text:style-name="T3">una</text:span><text:span text:style-name="T1"> plaza de </text:span><text:span text:style-name="T2">Archivero/a</text:span><text:span text:style-name="T1">, vacante en la plantilla de personal funcionario de la Diputación Provincial de Zaragoza, correspondiente a la Oferta de Empleo Público 2023, con sujeción a las siguientes</text:span></text:p>
      <text:p text:style-name="P3" loext:marker-style-name="T1"/>
      <text:p text:style-name="P3" loext:marker-style-name="T1"/>
      <text:p text:style-name="P4"/>
      <text:p text:style-name="P5">BASES </text:p>
      <text:p text:style-name="P5"/>
      <text:p text:style-name="P6"/>
      <text:p text:style-name="P7">BASE 1. NORMAS GENERALES</text:p>
      <text:p text:style-name="P7"/>
      <text:p text:style-name="P8"><text:span text:style-name="T5">Es objeto de las presentes bases específicas la</text:span><text:span text:style-name="T6"> cobertura de la</text:span><text:span text:style-name="T7">s</text:span><text:span text:style-name="T6"> plaza</text:span><text:span text:style-name="T7">s</text:span><text:span text:style-name="T6"> determinada</text:span><text:span text:style-name="T7">s</text:span><text:span text:style-name="T6"> en la base 2 de la presente convocatoria, que se ajustarán a lo establecido en las B</text:span><text:span text:style-name="T5">ases </text:span><text:span text:style-name="T8">G</text:span><text:span text:style-name="T5">enerales aprobadas por <text:s/>Decreto nº </text:span><text:span text:style-name="T9">675</text:span><text:span text:style-name="T5">, de </text:span><text:span text:style-name="T9">1</text:span><text:span text:style-name="T5">9 de </text:span><text:span text:style-name="T9">marzo</text:span><text:span text:style-name="T5"> de 202</text:span><text:span text:style-name="T9">1</text:span><text:span text:style-name="T5">,</text:span><text:span text:style-name="T10">(</text:span><text:span text:style-name="T11">BOP</text:span><text:span text:style-name="T12">Z</text:span><text:span text:style-name="T11"> </text:span><text:span text:style-name="T12">n</text:span><text:span text:style-name="T11">.º</text:span><text:span text:style-name="T12">71 de 29 de marzo de 2021</text:span><text:span text:style-name="T11">)</text:span><text:span text:style-name="T5"> </text:span><text:span text:style-name="T13">de los procesos de selección para acceso en turno libre de plazas de funcionario de carrera y laboral fijo.</text:span></text:p>
      <text:p text:style-name="P7"/>
      <text:p text:style-name="P8"><text:span text:style-name="T14">BASE 2. </text:span><text:span text:style-name="T15">PLAZA CONVOCADA</text:span></text:p>
      <text:p text:style-name="P9"/>
      <text:p text:style-name="P10"><text:span text:style-name="T16">1</text:span><text:span text:style-name="T17"> </text:span><text:span text:style-name="T18">plaza de</text:span><text:span text:style-name="T17"> </text:span><text:span text:style-name="T16">Archivero/a</text:span><text:span text:style-name="T19">, </text:span><text:span text:style-name="T20">perteneciente a la escala de Administración </text:span><text:span text:style-name="T21">Especial</text:span><text:span text:style-name="T20">, subescala Técnica, </text:span><text:span text:style-name="T22">Técnico</text:span><text:span text:style-name="T20"> Superior, Grupo A, </text:span><text:span text:style-name="T23">Subgrupo A</text:span><text:span text:style-name="T20">1, vacante y dotada presupuestariamente <text:s/>en la plantilla de </text:span><text:span text:style-name="T24">personal funcionario </text:span><text:span text:style-name="T20">de </text:span><text:span text:style-name="T24">la Diputación </text:span><text:span text:style-name="T20">Provincial </text:span><text:span text:style-name="T24">de Zaragoza, correspondiente a la Oferta de Empleo Público de 202</text:span><text:span text:style-name="T25">3</text:span><text:span text:style-name="T24">.</text:span></text:p>
      <text:p text:style-name="P11"/>
      <text:p text:style-name="P8"><text:span text:style-name="T14">BASE 3. </text:span><text:span text:style-name="T15">REQUISITOS</text:span></text:p>
      <text:p text:style-name="P12"/>
      <text:p text:style-name="P13">L<text:span text:style-name="T26">as personas</text:span> aspirantes que concurran <text:span text:style-name="T26">a dicho proceso, </text:span>además de reunir los requisitos exigidos en la base 2 de las <text:span text:style-name="T27">B</text:span><text:span text:style-name="T6">ases </text:span><text:span text:style-name="T28">G</text:span><text:span text:style-name="T6">enerales aprobadas por Decreto nº </text:span><text:span text:style-name="T5"><text:s/></text:span><text:span text:style-name="T9">675</text:span><text:span text:style-name="T5">, de </text:span><text:span text:style-name="T9">1</text:span><text:span text:style-name="T5">9 de </text:span><text:span text:style-name="T9">marzo</text:span><text:span text:style-name="T5"> de 202</text:span><text:span text:style-name="T9">1</text:span><text:span text:style-name="T6">,</text:span> <text:span text:style-name="T29">(</text:span><text:span text:style-name="T30">BOP</text:span><text:span text:style-name="T31">Z</text:span><text:span text:style-name="T30"> </text:span><text:span text:style-name="T31">n</text:span><text:span text:style-name="T30">.º</text:span><text:span text:style-name="T31">71 de 29 de marzo de 2021</text:span><text:span text:style-name="T30">) </text:span>deberán estar en posesión o en condiciones de obtener <text:span text:style-name="T32">alguno de los</text:span><text:span text:style-name="T33"> siguiente</text:span><text:span text:style-name="T34">s</text:span><text:span text:style-name="T33"> t</text:span><text:span text:style-name="T35">í</text:span><text:span text:style-name="T33">tulo</text:span><text:span text:style-name="T34">s</text:span><text:span text:style-name="T33"> académico</text:span><text:span text:style-name="T34">s</text:span><text:span text:style-name="T33">:</text:span></text:p>
      <text:p text:style-name="P14"/>
      <text:p text:style-name="P14"><text:span text:style-name="T33">- Título </text:span><text:span text:style-name="T36">Universitario de </text:span><text:span text:style-name="T37">Grado,</text:span><text:span text:style-name="T33"> </text:span><text:span text:style-name="T38">Licenciado</text:span><text:span text:style-name="T39"> </text:span><text:span text:style-name="T40">o equivalente.</text:span></text:p>
      <text:p text:style-name="P15"/>
      <text:p text:style-name="P16">BASE 4. DERECHOS DE EXAMEN</text:p>
      <text:p text:style-name="P16"/>
      <text:p text:style-name="P17">La participación en el proceso selectivo requiere el pago de una tasa por “Derecho de examen” de 12,02 euros, cuyo abono deberá hacerse efectivo, dentro del plazo de presentación de instancias, mediante ingreso en la cuenta n.º ES82 2085 5200 84 0331125163 de Ibercaja Banco, S.A.</text:p>
      <text:p text:style-name="P17"/>
      <text:p text:style-name="P13"><text:span text:style-name="T14">BASE </text:span><text:span text:style-name="T41">5</text:span><text:span text:style-name="T14">. </text:span><text:span text:style-name="T15">SISTEMA SELECTIVO</text:span></text:p>
      <text:p text:style-name="P18"/>
      <text:p text:style-name="P13">El procedimiento de selección será el de <text:span text:style-name="T42">oposición </text:span><text:span text:style-name="T43">libre</text:span><text:span text:style-name="T44">,</text:span><text:span text:style-name="T45"> que constará <text:s/></text:span><text:span text:style-name="T46">de </text:span><text:span text:style-name="T47">3 ejercicios </text:span><text:span text:style-name="T45">de carácter eliminatorio y de realización obligatoria.</text:span><text:span text:style-name="T48"> </text:span></text:p>
      <text:p text:style-name="P19"/>
      <text:p text:style-name="P8"><text:span text:style-name="T49">Primer ejercicio:</text:span> Consistirá en la realización de un test de conocimientos referidos a la materia contenida en <text:span text:style-name="T50">la totalidad del temario </text:span><text:span text:style-name="T51">incluido en el Anexo </text:span><text:span text:style-name="T52">II</text:span>, con <text:span text:style-name="T53">100</text:span> preguntas y con 4 respuestas alternativas, siendo sólo una de ellas <text:span text:style-name="T54">la</text:span> correcta <text:span text:style-name="T55">o la más correcta</text:span><text:span text:style-name="T56">,</text:span> con penalización, aplicando la siguiente fórmula de corrección: </text:p>
      <text:p text:style-name="P20"><text:soft-page-break/><draw:frame draw:style-name="fr2" draw:name="Imagen1" text:anchor-type="as-char" svg:width="6.165cm" svg:height="2.064cm" draw:z-index="1"><draw:image xlink:href="Pictures/10000000000000E90000004EA9405F97.png" xlink:type="simple" xlink:show="embed" xlink:actuate="onLoad" draw:mime-type="image/png"/></draw:frame></text:p>
      <text:p text:style-name="P21">R -&gt; Resultado Final</text:p>
      <text:p text:style-name="P21">A -&gt; Número de Aciertos.</text:p>
      <text:p text:style-name="P21">E -&gt; Número de Errores</text:p>
      <text:p text:style-name="P21">Nº de Respuestas – 1 -&gt; (4 – 1 = 3)</text:p>
      <text:p text:style-name="P22"/>
      <text:p text:style-name="P23">La duración del ejercicio será como máximo de <text:s/><text:span text:style-name="T53">9</text:span><text:span text:style-name="T57">0</text:span> minutos. Este ejercicio se valorará de 0 a <text:span text:style-name="T58">1</text:span>0,00 puntos, siendo necesario obtener una puntuación mínima de <text:span text:style-name="T58">5</text:span>,00 puntos para superar el ejercicio, siendo eliminad<text:span text:style-name="T59">as aquellas personas aspirantes</text:span><text:span text:style-name="T56"> que</text:span> no obtengan esa puntuación mínima.</text:p>
      <text:p text:style-name="P24"><text:s/></text:p>
      <text:p text:style-name="P8"><text:span text:style-name="T60">Segundo ejercici</text:span><text:span text:style-name="T61">o</text:span><text:span text:style-name="T62">:</text:span><text:span text:style-name="T63"> </text:span><text:span text:style-name="T64">C</text:span><text:span text:style-name="T63">onsistirá en desarrollar por escrito, en un período máximo de c</text:span><text:span text:style-name="T65">uatro</text:span><text:span text:style-name="T63"> horas, c</text:span><text:span text:style-name="T65">uatro</text:span><text:span text:style-name="T63"> temas extraídos a la suerte de entre los comprendidos en el Anexo </text:span><text:span text:style-name="T66">II</text:span><text:span text:style-name="T63">: uno de la parte General y tres de la parte Específica; siendo obligatorio el desarrollo de todos y cada uno de los c</text:span><text:span text:style-name="T65">uatro</text:span><text:span text:style-name="T63"> temas. </text:span></text:p>
      <text:p text:style-name="P25">En este ejercicio se valorará el dominio teórico del aspirante sobre el temario, el volumen y comprensión de los conocimientos sobre los temas expuestos, la claridad de ideas, la precisión y rigor en la exposición y la calidad de expresión escrita. </text:p>
      <text:p text:style-name="P26">Este ejercicio deberá ser leído por los aspirantes en sesión pública ante el Tribunal.</text:p>
      <text:p text:style-name="P26"/>
      <text:p text:style-name="P8"><text:span text:style-name="T11">Se calificará </text:span><text:span text:style-name="T67">en global</text:span><text:span text:style-name="T11"> d</text:span>e <text:span text:style-name="T68">0</text:span> a <text:span text:style-name="T50">1</text:span>0,<text:span text:style-name="T68">00</text:span> puntos, <text:span text:style-name="T69">debiendo</text:span><text:span text:style-name="T45"> obtener un mínimo de </text:span><text:span text:style-name="T70">5</text:span><text:span text:style-name="T45">,</text:span><text:span text:style-name="T71">00</text:span><text:span text:style-name="T45"> puntos,</text:span> quedando eliminad<text:span text:style-name="T72">as las personas </text:span><text:span text:style-name="T56">aspirantes</text:span><text:span text:style-name="T73"> </text:span>que obtengan <text:span text:style-name="T45">una puntuación menor. </text:span></text:p>
      <text:p text:style-name="P27"/>
      <text:p text:style-name="P28"><text:span text:style-name="T74">Tercer ejercicio:</text:span><text:span text:style-name="T75"> Consistirá en </text:span><text:span text:style-name="T76">d</text:span><text:span text:style-name="T75">esarrollar por escrito, en un tiempo máximo de tres horas, dos supuestos prácticos que serán determinados por el Tribunal inmediatamente antes de dar comienzo al ejercicio y estarán relacionados con el ejercicio de las funciones de la plaza definidas en el Anexo I y/o con el temario establecido en el Anexo II de la presente convocatoria.</text:span></text:p>
      <text:p text:style-name="P27"/>
      <text:p text:style-name="P29">En este ejercicio se valorara la idoneidad de la solución planteada, así como el rigor analítico, la sistemática y la claridad de ideas en orden a la resolución de los supuestos formulados.</text:p>
      <text:p text:style-name="P29"/>
      <text:p text:style-name="P29">Las personas aspirantes podrán utilizar todo tipo de bibliografía en soporte papel, salvo la que contenga soluciones de casos prácticos, y, asimismo, podrán hacer uso de calculadora.</text:p>
      <text:p text:style-name="P29"/>
      <text:p text:style-name="P29">Este ejercicio deberá ser leído por las personas aspirantes en sesión pública ante el Tribunal, valorándose la preparación y correcta aplicación de los conocimientos teóricos a la resolución de los problemas prácticos planteados. Se calificará de 0 a 10,00 puntos debiendo obtener un mínimo de 5,00 puntos, quedando eliminadas las personas aspirantes que obtengan una puntuación menor.</text:p>
      <text:p text:style-name="P30"/>
      <text:p text:style-name="P7">BASE <text:span text:style-name="T77">6</text:span>. <text:span text:style-name="T77">DESARROLLO DE</text:span><text:span text:style-name="T78">L PROCESO</text:span></text:p>
      <text:p text:style-name="P7"/>
      <text:p text:style-name="P8"><text:soft-page-break/><text:span text:style-name="T79">6.1. </text:span>Se realizará conforme a la base 7 <text:span text:style-name="T80">de las </text:span><text:span text:style-name="T81">B</text:span><text:span text:style-name="T82">ases </text:span><text:span text:style-name="T83">G</text:span><text:span text:style-name="T82">enerales aprobadas por <text:s/>Decreto n.º </text:span><text:span text:style-name="T84">675</text:span><text:span text:style-name="T82"> </text:span><text:span text:style-name="T84">de 1</text:span><text:span text:style-name="T82">9 de </text:span><text:span text:style-name="T85">marzo </text:span><text:span text:style-name="T86">(</text:span><text:span text:style-name="T85">BOP</text:span><text:span text:style-name="T87">Z</text:span><text:span text:style-name="T85"> </text:span><text:span text:style-name="T87">n</text:span><text:span text:style-name="T85">.º</text:span><text:span text:style-name="T87">71 de 29 de marzo de 2021</text:span><text:span text:style-name="T85">)</text:span></text:p>
      <text:p text:style-name="P31"/>
      <text:p text:style-name="P32">6.2.El orden de actuación de las personas aspirantes admitidas se efectuará por orden alfabético de apellidos, que se iniciará por la letra “U”, según la Resolución de 28 de julio de 2025, de la Secretaría de Estado de Función Pública, por la que se publica el resultado del sorteo a que se refiere el Reglamento General de Ingreso del Personal al Servicio de la Administración del Estado (BOE núm. 184, de 1 de agosto de 2025).</text:p>
      <text:p text:style-name="P33"/>
      <text:p text:style-name="P8"><text:span text:style-name="T88">BASE 7.</text:span><text:span text:style-name="T89">NORMAS FINALES</text:span></text:p>
      <text:p text:style-name="P34"/>
      <text:p text:style-name="P35"><text:span text:style-name="T90">Para lo no regulado en las presentes bases específicas serán de aplicación las </text:span><text:span text:style-name="T91">bases generales </text:span><text:span text:style-name="T92">de los procesos de selección para acceso en turno libre de plazas de funcionario de carrera y laboral fjio, </text:span><text:span text:style-name="T91">aprobadas por <text:s/>Decreto nº 675, de 19 de marzo de 2021,</text:span><text:span text:style-name="T90">(BOPZ n.º71 de 29 de marzo de 2021).</text:span><text:span text:style-name="T91"> </text:span></text:p>
      <text:p text:style-name="P35"><text:span text:style-name="T90">Las presentes bases y as</text:span><text:span text:style-name="T93">í</text:span><text:span text:style-name="T90"> como las </text:span><text:span text:style-name="T91">bases generales </text:span><text:span text:style-name="T90">vinculan a la Administración, al Tribunal y a quienes participen en </text:span><text:span text:style-name="T94">la</text:span><text:span text:style-name="T90"> oposición, y tanto la presente convocatoria con sus bases y cuantos actos administrativos se deriven de ella y de las actuaciones del Tribunal podrán ser impugnadas por las personas interesadas en los casos y formas que determina Ley 39/2015, de 1 de octubre, del Procedimiento Administrativo Común de las Administraciones Públicas; Ley 40/2015, de 1 de octubre, de régimen del sector público; así como en su caso, en la Ley 29/1998, de 13 de julio, Reguladora de la Jurisdicción Contencioso- Administrativa.</text:span></text:p>
      <text:p text:style-name="P36"/>
      <text:p text:style-name="P36"/>
      <text:p text:style-name="P37">Lo que se hace público para general conocimiento.</text:p>
      <text:p text:style-name="P38"/>
      <text:p text:style-name="P38">Zaragoza, a la fecha de la firma electrónica</text:p>
      <text:p text:style-name="P29"/>
      <text:p text:style-name="P39"/>
      <text:p text:style-name="P40"/>
      <text:p text:style-name="P41">A N E X O <text:s/>I</text:p>
      <text:p text:style-name="P42"/>
      <text:p text:style-name="P42">PLAZA:</text:p>
      <text:p text:style-name="P43">Archivero/a</text:p>
      <text:p text:style-name="P44"/>
      <text:p text:style-name="P42">N.º PLAZAS CONVOCADAS:<text:span text:style-name="T33"> </text:span><text:span text:style-name="T95">1</text:span></text:p>
      <text:p text:style-name="P42"/>
      <text:p text:style-name="P42">OFERTA DE EMPLEO PÚBLICO: <text:span text:style-name="T33">OEP 202</text:span><text:span text:style-name="T95">3</text:span><text:span text:style-name="T33"> (</text:span><text:span text:style-name="T95">1</text:span><text:span text:style-name="T33">) </text:span></text:p>
      <text:p text:style-name="P45"/>
      <text:p text:style-name="P46"><text:span text:style-name="T96">INTEGRADA EN</text:span><text:span text:style-name="T97">:</text:span></text:p>
      <text:p text:style-name="P47">Área<text:span text:style-name="T98"> de Gestión de Ciudadanía</text:span><text:tab/></text:p>
      <text:p text:style-name="P46"><text:span text:style-name="T99">Servicio </text:span><text:span text:style-name="T100">de Archivos y Bibliotecas</text:span><text:span text:style-name="T99"> de </text:span><text:span text:style-name="T100">la</text:span><text:span text:style-name="T99"> Diputación Provincial de Zaragoza</text:span></text:p>
      <text:p text:style-name="P47"><text:tab/></text:p>
      <text:p text:style-name="P48"/>
      <text:p text:style-name="P46"><text:span text:style-name="T96">CARACTERÍSTICAS Y REQUISITOS</text:span><text:span text:style-name="T97">: </text:span></text:p>
      <text:p text:style-name="P46"><text:span text:style-name="T97">Escala de Administración </text:span><text:span text:style-name="T100">Especial</text:span><text:span text:style-name="T99">, Subescala </text:span><text:span text:style-name="T101">Técnica, Técnico Superior</text:span></text:p>
      <text:p text:style-name="P49"><text:span text:style-name="T102">G</text:span><text:span text:style-name="T103">rupo </text:span><text:span text:style-name="T104">A</text:span><text:span text:style-name="T103">, Subgrupo </text:span><text:span text:style-name="T104">A</text:span><text:span text:style-name="T103">1</text:span></text:p>
      <text:p text:style-name="P50"/>
      <text:p text:style-name="P51"><text:span text:style-name="T97">Titulación: </text:span><text:span text:style-name="T105">Título Universitario de Grado, Licenciado o equivalente.</text:span></text:p>
      <text:p text:style-name="P52">En el caso de titulaciones obtenidas en el extranjero, deberá hallarse en posesión de las credenciales que acrediten su homologación oficial; además se adjuntará al título su traducción jurada. </text:p>
      <text:p text:style-name="P48"/>
      <text:p text:style-name="P53">TIPO DE CONTRATO:</text:p>
      <text:p text:style-name="P54"><text:span text:style-name="T106">Funcionario/</text:span><text:span text:style-name="T107">a</text:span><text:span text:style-name="T106"> de carrera</text:span></text:p>
      <text:p text:style-name="P47">Jornada completa</text:p>
      <text:p text:style-name="P55"/>
      <text:p text:style-name="P54"><text:span text:style-name="T108">FUNCIONES (</text:span><text:span text:style-name="T109">1</text:span><text:span text:style-name="T108">)</text:span><text:span text:style-name="T110">: </text:span></text:p>
      <text:p text:style-name="P56">Funciones del puesto:</text:p>
      <text:p text:style-name="P57"/>
      <text:p text:style-name="P58">- Fomentar la conservación de los fondos documentales existentes en los ayuntamientos de la provincia.</text:p>
      <text:p text:style-name="P59">-Asesorar en lo referente a organización y descripción de fondos, y en cualquier otra materia archivística (acceso a la documentación, equipamiento de depósitos, archivo electrónico, etc). -Organizar y describir los fondos documentales conservados en los ayuntamientos. </text:p>
      <text:p text:style-name="P59">- Facilitar la gestión documental de los ayuntamientos.</text:p>
      <text:p text:style-name="P59">- Colaborar en la difusión de archivos y documentos, y facilitar el acceso de los ciudadanos/as a los mismos.</text:p>
      <text:p text:style-name="P59">-Participar en la formación del personal de los ayuntamientos en las tareas y herramientas técnicas necesarias para garantizar la correcta gestión y preservación de la documentación municipal. </text:p>
      <text:p text:style-name="P59">- Aquellas otras que le sean encomendadas, dentro del ámbito de su trabajo, relacionadas con la asistencia a las entidades locales de la provincia en el cumplimiento de sus obligaciones como servicio de archivo.</text:p>
      <text:p text:style-name="P59">- Aquellas otras que les sean encomendadas, dentro del ámbito de su trabajo, en lo referente a los distintos archivos existentes en la Diputación Provincial de Zaragoza.</text:p>
      <text:p text:style-name="P59"/>
      <text:p text:style-name="P59"/>
      <text:p text:style-name="P59"/>
      <text:p text:style-name="P59"/>
      <text:p text:style-name="P60"><text:soft-page-break/><text:span text:style-name="T111">A</text:span><text:span text:style-name="T112">NEX</text:span><text:span text:style-name="T113">O</text:span><text:span text:style-name="T112"> </text:span><text:span text:style-name="T114">II</text:span></text:p>
      <text:p text:style-name="P61">Temario</text:p>
      <text:p text:style-name="P62"/>
      <text:p text:style-name="P63">PARTE <text:span text:style-name="T115">GENERAL</text:span></text:p>
      <text:p text:style-name="P63"/>
      <text:p text:style-name="P64"><text:span text:style-name="T42">Tema 1.</text:span> La Constitución española de 1978. Principios generales. Derechos y deberes fundamentales de los españoles.</text:p>
      <text:p text:style-name="P64"><text:span text:style-name="T42">Tema 2.</text:span> La organización territorial del Estado. Las Comunidades Autónomas. Formas de acceso a la autonomía en la Constitución Española. Los Estatutos de Autonomía: Su <text:s/>significado. En particular el Estatuto de Autonomía de Aragón: Características. Estructura. Proceso de elaboración y reforma.</text:p>
      <text:p text:style-name="P64"><text:span text:style-name="T42">Tema 3.</text:span> La Administración Pública en el ordenamiento español. Administración del Estado. Administración Local. Administración Institucional y corporativa.</text:p>
      <text:p text:style-name="P64"><text:span text:style-name="T42">Tema 4.</text:span> El procedimiento administrativo I: naturaleza y fines. Los sujetos del procedimiento administrativo. Fases. Cómputo de plazos</text:p>
      <text:p text:style-name="P64"><text:span text:style-name="T42">Tema 5.</text:span> El procedimiento administrativo II: El administrado. Colaboración y participación de los ciudadanos en las funciones administrativas. El registro de entrada y salida de documentos. Requisitos en la presentación de documentos. Comunicaciones y notificaciones.</text:p>
      <text:p text:style-name="P64"><text:span text:style-name="T42">Tema 6. </text:span><text:span text:style-name="T116">El funcionamiento electrónico del sector público. Derecho y obligación de relacionarse electrónicamente con las Administraciones Públicas.</text:span> </text:p>
      <text:p text:style-name="P64"><text:span text:style-name="T42">Tema 7. </text:span>Régimen local español. Principios constitucionales y regulación jurídica. La Ley de Administración Local de Aragón.</text:p>
      <text:p text:style-name="P64"><text:span text:style-name="T42">Tema 8. </text:span>La provincia en el régimen local. Organización provincial. Competencias. Funcionamiento de los Órganos Colegiados Locales. Convocatoria y orden del día. Actas y certificados de acuerdos.</text:p>
      <text:p text:style-name="P64"><text:span text:style-name="T42">Tema 9. </text:span>El empleo público. El Estatuto Básico del Empleado Público. Clases de personal al servicio de las Administraciones Públicas. Derechos y deberes del funcionario público. Personal al servicio de las Entidades Locales.</text:p>
      <text:p text:style-name="P64"><text:span text:style-name="T42">Tema 10.</text:span> Los contratos del sector público (I). Fuentes, ámbito de aplicación, y objeto de la contratación pública. Delimitación de los tipos contractuales. Contratos sujetos a regulación armonizada. <text:s/>Régimen jurídico de los contratos administrativos y contratos privados; los actos separables. </text:p>
      <text:p text:style-name="P62">Tema 11. <text:span text:style-name="T33">Los contratos del sector público (II). Los principios generales de la contratación del sector público: racionalidad, libertad de pactos, contenido mínimo, la información, perfección y forma. Régimen de invalidez de los contratos. Las partes de los contratos del sector público. Órgano de contratación. Capacidad y solvencia del contratista. Objeto, precio y valor estimado del contrato. Garantías exigibles en la contratación del sector público. <text:s/></text:span></text:p>
      <text:p text:style-name="P64"><text:span text:style-name="T42">Tema 12. </text:span><text:span text:style-name="T116"><text:s/>Los contratos del sector público (I</text:span><text:span text:style-name="T117">II)</text:span><text:span text:style-name="T116">. La preparación de los contratos por las Administraciones Públicas. Clases de expedientes de contratación. La selección del contratista: procedimientos, formas y criterios de adjudicación. Perfeccionamiento y formalización del contrato. </text:span>Ejecución y modificación de los contratos administrativos. Prerrogativas de la Administración. La revisión de precios. La extinción de los contratos administrativos. La cesión de los contratos y la subcontratación. </text:p>
      <text:p text:style-name="P64"><text:span text:style-name="T42">Tema 13.</text:span> La igualdad y la no discriminación por razón de sexo en la Constitución. La ley Orgánica 3/2007, de 22 de marzo, para la igualdad entre mujeres y hombres. Plan de Igualdad de la Diputación Provincial de Zaragoza.</text:p>
      <text:p text:style-name="P64"><text:span text:style-name="T42">Tema 14.</text:span><text:span text:style-name="T118"> </text:span>La transparencia en la Administración Pública. Legislación básica estatal y autonómica aragonesa sobre la materia. </text:p>
      <text:p text:style-name="P65">Tema 15.<text:span text:style-name="T33"> La Protección de Datos y acceso a la información. Legislación en la materia.</text:span></text:p>
      <text:p text:style-name="P65">Tema 16. <text:span text:style-name="T33">La Ley de Prevención de Riesgos Laborales: objeto y conceptos básicos. Derechos y obligaciones. Principios de la acción preventiva. Disciplinas que la </text:span><text:soft-page-break/><text:span text:style-name="T33">integran. Servicios de prevención. Prevención de riesgos laborales en la Administración Pública. </text:span></text:p>
      <text:p text:style-name="P65">Tema 17. <text:span text:style-name="T33">El Presupuesto de las Entidades Locales. Principios. Contenido. Elaboración y aprobación del Presupuesto general. La prórroga del presupuesto. Impugnación. Estructuras presupuestarias. <text:s/>Referencia al Presupuesto General de la Diputación Provincial de Zaragoza.</text:span></text:p>
      <text:p text:style-name="P65">Tema 18. <text:span text:style-name="T33">Las Haciendas Locales: Concepto. Normativa aplicable. Principios Generales. Clasificación de los recursos de las Haciendas Locales. El poder financiero-tributario de <text:s/>las entidades locales territoriales. Imposición y ordenación de los tributos locales. Contenido de las ordenanzas fiscales, tramitación y <text:s/>régimen de impugnación de los actos de imposición y ordenación de tributos. El establecimiento de recursos no tributarios.</text:span></text:p>
      <text:p text:style-name="P65">Tema <text:span text:style-name="T119">19</text:span>. <text:span text:style-name="T33">Potestad sancionadora. Principios Generales. El procedimiento sancionador y sus especialidades. <text:s/></text:span></text:p>
      <text:p text:style-name="P65">Tema 2<text:span text:style-name="T119">0</text:span>. <text:span text:style-name="T33">Expropiación forzosa. Fundamento y naturaleza. Sujeto, objeto y causa de la expropiación. Procedimiento General. Peculiaridades del procedimiento de urgencia. Las expropiaciones especiales. </text:span></text:p>
      <text:p text:style-name="P65">Tema 21. <text:span text:style-name="T33">La Responsabilidad patrimonial de las Administraciones Públicas. Evolución y régimen actual. Principios y presupuestos. Responsabilidad concurrente de las Administraciones Públicas. Responsabilidad de las autoridades y personal al servicio de las Administraciones Públicas. <text:s/></text:span></text:p>
      <text:p text:style-name="P65">Tema 22. <text:span text:style-name="T33">La Unión Europea: objetivos y fundamentos. Los Tratados originarios y modificativos. El Tratado de Lisboa: el Tratado de la Unión y el Tratado de Funcionamiento de la Unión Europea. </text:span><text:span text:style-name="T120">Tema 23. </text:span><text:span text:style-name="T33">Las Instituciones de la Unión Europea. Las fuentes del Derecho de la Unión Europea. Las Comunidades Autónomas y el Derecho Comunitario.</text:span></text:p>
      <text:p text:style-name="P62"/>
      <text:p text:style-name="P62"/>
      <text:p text:style-name="P63">PARTE <text:span text:style-name="T115">ESPECIFICA</text:span></text:p>
      <text:p text:style-name="P63"/>
      <text:p text:style-name="P66"/>
      <text:p text:style-name="P67"><text:span text:style-name="T121">Tema </text:span><text:span text:style-name="T122">1.</text:span><text:span text:style-name="T123"> Monarquía y Estado en el Aragón medieval.</text:span></text:p>
      <text:p text:style-name="P67"><text:span text:style-name="T124">Tema </text:span><text:span text:style-name="T125">2.</text:span><text:span text:style-name="T126"> Las instituciones políticas del reino de Aragón hasta los Decretos de Nueva Planta: las Cortes de Aragón, la Diputación del Reino, el Justicia de Aragón.</text:span></text:p>
      <text:p text:style-name="P67"><text:span text:style-name="T124">Tema </text:span><text:span text:style-name="T125">3.</text:span><text:span text:style-name="T126"> La Administración de Justicia en Aragón hasta los Decretos de Nueva Planta.</text:span></text:p>
      <text:p text:style-name="P67"><text:span text:style-name="T124">Tema </text:span><text:span text:style-name="T125">4.</text:span><text:span text:style-name="T126"> Las instituciones administrativas y la organización del territorio en el reino de Aragón hasta los Decretos de Nueva Planta.</text:span></text:p>
      <text:p text:style-name="P67"><text:span text:style-name="T124">Tema </text:span><text:span text:style-name="T125">5.</text:span><text:span text:style-name="T126"> El municipio aragonés hasta los Decretos de Nueva Planta.</text:span></text:p>
      <text:p text:style-name="P67"><text:span text:style-name="T124">Tema </text:span><text:span text:style-name="T125">6.</text:span><text:span text:style-name="T126"> El sistema fiscal y la Administración de la Hacienda Pública en Aragón hasta los De­cretos de Nueva Planta.</text:span></text:p>
      <text:p text:style-name="P67"><text:span text:style-name="T124">Tema </text:span><text:span text:style-name="T125">7.</text:span><text:span text:style-name="T126"> La estructura social y económica en Aragón hasta el s. XVIII.</text:span></text:p>
      <text:p text:style-name="P67"><text:span text:style-name="T124">Tema </text:span><text:span text:style-name="T125">8.</text:span><text:span text:style-name="T126"> El señorío en España, con especial referencia a Aragón.</text:span></text:p>
      <text:p text:style-name="P68"><text:span text:style-name="T121">Tema 9.</text:span> El Derecho aragonés.</text:p>
      <text:p text:style-name="P67"><text:span text:style-name="T124">Tema </text:span><text:span text:style-name="T125">10.</text:span><text:span text:style-name="T126"> Las instituciones notarial y registral en Aragón, desde la Edad Media a la actualidad.</text:span></text:p>
      <text:p text:style-name="P67"><text:span text:style-name="T124">Tema </text:span><text:span text:style-name="T125">11.</text:span><text:span text:style-name="T126"> La organización territorial y el gobierno de la Iglesia en Aragón, desde la Edad Media a la actualidad. Clero secular y regular. Las Órdenes Militares.</text:span></text:p>
      <text:p text:style-name="P67"><text:span text:style-name="T124">Tema </text:span><text:span text:style-name="T125">12.</text:span><text:span text:style-name="T126"> Las instituciones de beneficencia en Aragón, desde la Edad Media a la actualidad.</text:span></text:p>
      <text:p text:style-name="P67"><text:span text:style-name="T124">Tema </text:span><text:span text:style-name="T125">13.</text:span><text:span text:style-name="T126"> La enseñanza en Aragón, desde la Edad media hasta la actualidad.</text:span></text:p>
      <text:p text:style-name="P67"><text:span text:style-name="T124">Tema </text:span><text:span text:style-name="T125">14.</text:span><text:span text:style-name="T126"> La Cancillería de la Corona de Aragón.</text:span></text:p>
      <text:p text:style-name="P67"><text:span text:style-name="T124">Tema </text:span><text:span text:style-name="T125">15.</text:span><text:span text:style-name="T126"> Diplomática documental y tipos de escritura en el Aragón medieval y moderno.</text:span></text:p>
      <text:p text:style-name="P67"><text:soft-page-break/><text:span text:style-name="T124">Tema </text:span><text:span text:style-name="T125">16. </text:span><text:span text:style-name="T126">La Administración Central y el sistema de Consejos durante los ss. XVI y XVII. El Con­sejo de Aragón.</text:span></text:p>
      <text:p text:style-name="P67"><text:span text:style-name="T124">Tema </text:span><text:span text:style-name="T125">17.</text:span><text:span text:style-name="T126"> Las reformas político-administrativas del siglo XVIII en España.</text:span></text:p>
      <text:p text:style-name="P67"><text:span text:style-name="T124">Tema </text:span><text:span text:style-name="T125">18. </text:span><text:span text:style-name="T126">La Administración Territorial y Local en Aragón en el s. XVIII.</text:span></text:p>
      <text:p text:style-name="P67"><text:span text:style-name="T124">Tema </text:span><text:span text:style-name="T125">19.</text:span><text:span text:style-name="T126"> Los regímenes constitucionales españoles en los siglos XIX y XX. Sus instituciones políticas.</text:span></text:p>
      <text:p text:style-name="P67"><text:span text:style-name="T124">Tema </text:span><text:span text:style-name="T125">20.</text:span><text:span text:style-name="T126"> La Administración del Estado en la España contemporánea. Órganos centrales y peri­féricos.</text:span></text:p>
      <text:p text:style-name="P67"><text:span text:style-name="T124">Tema </text:span><text:span text:style-name="T125">21.</text:span><text:span text:style-name="T126"> La Administración Local en la España contemporánea, con especial referencia a Aragón.</text:span></text:p>
      <text:p text:style-name="P67"><text:span text:style-name="T124">Tema </text:span><text:span text:style-name="T125">22. </text:span><text:span text:style-name="T126">La Diputación Provincial de Zaragoza y los establecimientos de beneficencia.</text:span></text:p>
      <text:p text:style-name="P67"><text:span text:style-name="T124">Tema </text:span><text:span text:style-name="T125">23.</text:span><text:span text:style-name="T126"> La Administración de Justicia en la Edad Contemporánea.</text:span></text:p>
      <text:p text:style-name="P67"><text:span text:style-name="T124">Tema </text:span><text:span text:style-name="T125">24.</text:span><text:span text:style-name="T126"> El sistema fiscal y la Administración de la Hacienda Pública en España en la Edad Contemporánea.</text:span></text:p>
      <text:p text:style-name="P67"><text:span text:style-name="T127">Tema </text:span><text:span text:style-name="T125">25.</text:span><text:span text:style-name="T126"> Los procesos desamortizadores del siglo XIX. Su repercusión en los archivos.</text:span></text:p>
      <text:p text:style-name="P67"><text:span text:style-name="T127">Tema </text:span><text:span text:style-name="T125">26.</text:span><text:span text:style-name="T126"> La organización político-administrativa española durante el régimen franquista: Admi­nistración del Estado, Movimiento y Sindicatos.</text:span></text:p>
      <text:p text:style-name="P67"><text:span text:style-name="T127">Tema </text:span><text:span text:style-name="T125">27.</text:span><text:span text:style-name="T126"> Los partidos políticos y las organizaciones sindicales en la España contemporánea.</text:span></text:p>
      <text:p text:style-name="P67"><text:span text:style-name="T127">Tema </text:span><text:span text:style-name="T125">28.</text:span><text:span text:style-name="T126"> Estructura económica y social de Aragón en los siglos XIX y XX.</text:span></text:p>
      <text:p text:style-name="P67"><text:span text:style-name="T127">Tema </text:span><text:span text:style-name="T125">29.</text:span><text:span text:style-name="T126"> La prensa y las publicaciones periódicas como fuente para el estudio de Aragón.</text:span></text:p>
      <text:p text:style-name="P67"><text:span text:style-name="T127">Tema </text:span><text:span text:style-name="T125">30. </text:span><text:span text:style-name="T126">Fuentes documentales y bibliografía para el estudio de las instituciones políticas de La Corona de Aragón.</text:span></text:p>
      <text:p text:style-name="P67"><text:span text:style-name="T127">Tema </text:span><text:span text:style-name="T125">31.</text:span><text:span text:style-name="T126"> Fuentes documentales y bibliografía para el estudio de las instituciones políticas del Reino de Aragón hasta los Decretos de Nueva Planta.</text:span></text:p>
      <text:p text:style-name="P69"><text:span text:style-name="T128">Tema </text:span><text:span text:style-name="T129">32. </text:span><text:span text:style-name="T130">Fuentes documentales y bibliografía para el estudio de la Administración de Justicia y la Fe Pública en Aragón hasta los Decretos de Nueva Planta.</text:span></text:p>
      <text:p text:style-name="P67"><text:span text:style-name="T131">Tema </text:span><text:span text:style-name="T122">33.</text:span><text:span text:style-name="T123"> Fuentes documentales y bibliografía para el estudio del municipio en Aragón hasta los Decretos de Nueva Planta.</text:span></text:p>
      <text:p text:style-name="P67"><text:span text:style-name="T127">Tema </text:span><text:span text:style-name="T125">34.</text:span><text:span text:style-name="T126"> Fuentes documentales y bibliografía para el estudio de la Administración de Justicia y la Fe Pública en España desde el siglo XVIII.</text:span></text:p>
      <text:p text:style-name="P67"><text:span text:style-name="T127">Tema </text:span><text:span text:style-name="T125">35.</text:span><text:span text:style-name="T126"> Fuentes documentales y bibliografía para el estudio de los organismos de la Adminis­tración Central desde el siglo XVIII.</text:span></text:p>
      <text:p text:style-name="P67"><text:span text:style-name="T127">Tema </text:span><text:span text:style-name="T125">36.</text:span><text:span text:style-name="T126"> Fuentes documentales y bibliografía para el estudio de la Administración Local en Es­paña desde el siglo XVIII.</text:span></text:p>
      <text:p text:style-name="P67"><text:span text:style-name="T127">Tema </text:span><text:span text:style-name="T125">37.</text:span><text:span text:style-name="T126"> Fuentes documentales y bibliografía para la historia de la Hacienda Pública en España desde el siglo XVIII.</text:span></text:p>
      <text:p text:style-name="P67"><text:span text:style-name="T127">Tema </text:span><text:span text:style-name="T125">38.</text:span><text:span text:style-name="T126"> Fuentes documentales y bibliografía para el estudio de las Instituciones Eclesiásticas en España, con especial referencia a Aragón.</text:span></text:p>
      <text:p text:style-name="P67"><text:span text:style-name="T127">Tema </text:span><text:span text:style-name="T125">39. </text:span><text:span text:style-name="T126">Fuentes documentales y bibliografía para el estudio de las organizaciones políticas y sindicales españolas.</text:span></text:p>
      <text:p text:style-name="P67"><text:span text:style-name="T127">Tema </text:span><text:span text:style-name="T125">40.</text:span><text:span text:style-name="T126"> Fuentes documentales y bibliografía para el estudio del señorío, con especial refe­rencia a Aragón.</text:span></text:p>
      <text:p text:style-name="P67"><text:span text:style-name="T127">Tema </text:span><text:span text:style-name="T125">41. </text:span><text:span text:style-name="T126">Fuentes documentales y bibliografía para el estudio del mundo agrario y los regadíos en Aragón.</text:span></text:p>
      <text:p text:style-name="P67"><text:span text:style-name="T127">Tema </text:span><text:span text:style-name="T125">42. </text:span><text:span text:style-name="T126">Fuentes documentales y bibliografía para el estudio de la industria, el comercio y las comunicaciones en Aragón.</text:span></text:p>
      <text:p text:style-name="P67"><text:span text:style-name="T127">Tema </text:span><text:span text:style-name="T125">43.</text:span><text:span text:style-name="T126"> El Sistema Español de Archivos. El Sistema Estatal de Archivos y los Sistemas de las Comunidades Autónomas. Normativa, composición y funciones.</text:span></text:p>
      <text:p text:style-name="P67"><text:span text:style-name="T127">Tema </text:span><text:span text:style-name="T125">44.</text:span><text:span text:style-name="T126"> El Sistema de Archivos de Aragón. Normativa, composición y funciones.</text:span></text:p>
      <text:p text:style-name="P67"><text:soft-page-break/><text:span text:style-name="T127">Tema </text:span><text:span text:style-name="T125">45. </text:span><text:span text:style-name="T126">Los Archivos Históricos Provinciales. Historia y funciones. </text:span><text:span text:style-name="T132">En especial, El</text:span><text:span text:style-name="T126"> Archivo Histórico Pro­vincial de Zaragoza.</text:span></text:p>
      <text:p text:style-name="P67"><text:span text:style-name="T127">Tema </text:span><text:span text:style-name="T125">46.</text:span><text:span text:style-name="T126"> Los archivos de la Administración Local aragonesa: Diputaciones, Comarcas y Ayunta­mientos. </text:span><text:span text:style-name="T132">En especial l</text:span><text:span text:style-name="T126">a Diputación Provincial de Zaragoza. Evolución histórica. Competencias a lo</text:span></text:p>
      <text:p text:style-name="P70">largo de su historia. Fuentes documentales para su estudio.</text:p>
      <text:p text:style-name="P71">Tema 47.<text:span text:style-name="T33">El Archivo de la Diputación Provincial de Zaragoza (I). Historia, funciones y servicios.</text:span></text:p>
      <text:p text:style-name="P72"><text:span text:style-name="T132">Tema </text:span><text:span text:style-name="T126">48. </text:span><text:span text:style-name="T133">El Archivo de la Diputación Provincial de Zaragoza </text:span><text:span text:style-name="T134">(II).</text:span><text:span text:style-name="T133"> Fondos documentales. </text:span><text:span text:style-name="T135">Especial referencia a la Institución Fernando el Católico.</text:span></text:p>
      <text:p text:style-name="P67"><text:span text:style-name="T127">Tema </text:span><text:span text:style-name="T125">49.</text:span><text:span text:style-name="T126"> Archivos y fondos eclesiásticos aragoneses.</text:span></text:p>
      <text:p text:style-name="P67"><text:span text:style-name="T127">Tema </text:span><text:span text:style-name="T125">50.</text:span><text:span text:style-name="T126"> El Archivo de la Corona de Aragón.</text:span></text:p>
      <text:p text:style-name="P67"><text:span text:style-name="T136">Tema </text:span><text:span text:style-name="T125">51.</text:span><text:span text:style-name="T126"> Patrimonio Cultural en España y en Aragón: concepto y régimen jurídico.</text:span></text:p>
      <text:p text:style-name="P67"><text:span text:style-name="T136">Tema </text:span><text:span text:style-name="T125">52.</text:span><text:span text:style-name="T126"> La protección del patrimonio documental en España. La Ley 6/1985, de 25 de junio, del Patrimonio Histórico Español y su normativa de desarrollo.</text:span></text:p>
      <text:p text:style-name="P67"><text:span text:style-name="T136">Tema </text:span><text:span text:style-name="T125">53. </text:span><text:span text:style-name="T126">La protección del patrimonio documental en Aragón. La Ley 6/1986, de 28 de no­viembre, de Archivos de Aragón y su normativa de desarrollo. Ley 3/1999, de 10 de marzo, del Patrimonio Cultural Aragonés: principios aplicables.</text:span></text:p>
      <text:p text:style-name="P67"><text:span text:style-name="T136">Tema </text:span><text:span text:style-name="T125">54.</text:span><text:span text:style-name="T126"> Competencias del Estado, de la Comunidad Autónoma de Aragón y de las administra­ciones locales aragonesas en materia de patrimonio documental y archivos.</text:span></text:p>
      <text:p text:style-name="P67"><text:span text:style-name="T136">Tema </text:span><text:span text:style-name="T125">5</text:span><text:span text:style-name="T136">5</text:span><text:span text:style-name="T125">.</text:span><text:span text:style-name="T126"> Legislación de propiedad intelectual e industrial en España. Los sistemas de licencias de compartir información (creative commons) y la reutilización de la información del sector público. Su influencia en los archivos.</text:span></text:p>
      <text:p text:style-name="P67"><text:span text:style-name="T136">Tema </text:span><text:span text:style-name="T125">5</text:span><text:span text:style-name="T136">6</text:span><text:span text:style-name="T125">.</text:span><text:span text:style-name="T126"> La legislación española y aragonesa de la memoria histórica: su repercusión en los archivos.</text:span></text:p>
      <text:p text:style-name="P73"><text:span text:style-name="T137">Tema </text:span><text:span text:style-name="T42">5</text:span><text:span text:style-name="T137">7</text:span><text:span text:style-name="T42">.</text:span> Normativa y directrices de la Unión Europea en materia de archivos y patrimonio docu­mental.</text:p>
      <text:p text:style-name="P67"><text:span text:style-name="T138">Tema </text:span><text:span text:style-name="T122">5</text:span><text:span text:style-name="T138">8</text:span><text:span text:style-name="T122">.</text:span><text:span text:style-name="T123"> Concepto y definición de Archivo. Análisis de su evolución histórica. Tipos de archivos y sus funciones.</text:span></text:p>
      <text:p text:style-name="P67"><text:span text:style-name="T136">Tema 59</text:span><text:span text:style-name="T125">.</text:span><text:span text:style-name="T126"> Concepto y definición de Archivística. Su evolución como disciplina. Ciencias y téc­nicas auxiliares. Obras de referencia, repertorios bibliográficos y principales revistas especia­lizadas.</text:span></text:p>
      <text:p text:style-name="P67"><text:span text:style-name="T136">Tema </text:span><text:span text:style-name="T125">6</text:span><text:span text:style-name="T136">0</text:span><text:span text:style-name="T125">.</text:span><text:span text:style-name="T126"> La Archivística en el contexto de las disciplinas documentales. El respeto de proce­dencia de los fondos y la teoría de las edades de los documentos.</text:span></text:p>
      <text:p text:style-name="P67"><text:span text:style-name="T136">Tema </text:span><text:span text:style-name="T125">6</text:span><text:span text:style-name="T136">1</text:span><text:span text:style-name="T125">.</text:span><text:span text:style-name="T126"> El documento. Concepto, características y valores. Génesis y tradición documental.</text:span></text:p>
      <text:p text:style-name="P73"><text:span text:style-name="T137">Tema </text:span><text:span text:style-name="T42">6</text:span><text:span text:style-name="T137">2</text:span><text:span text:style-name="T42">.</text:span> El documento electrónico: Concepto, elementos, formatos, estándares y caracterís­ticas. El expediente electrónico: creación, estructura, y formación. Principales herramientas para su creación y gestión.</text:p>
      <text:p text:style-name="P67"><text:span text:style-name="T139">Tema </text:span><text:span text:style-name="T129">6</text:span><text:span text:style-name="T139">3</text:span><text:span text:style-name="T129">.</text:span><text:span text:style-name="T123"> Implantación de un sistema de gestión de documentos en el ámbito de la administra­ción pública. Políticas de gestión de documentos. La Política de Gestión de Documentos Electrónicos del Gobierno de Aragón. El archivo electrónico.</text:span></text:p>
      <text:p text:style-name="P67"><text:span text:style-name="T139">Tema </text:span><text:span text:style-name="T129">6</text:span><text:span text:style-name="T139">4</text:span><text:span text:style-name="T129">.</text:span><text:span text:style-name="T126"> <text:s/>El esquema nacional de interoperabilidad y las normas técnicas de interoperabilidad. El esquema Nacional de Seguridad. Los esquemas de metadatos.</text:span></text:p>
      <text:p text:style-name="P67"><text:span text:style-name="T139">Tema </text:span><text:span text:style-name="T129">6</text:span><text:span text:style-name="T139">5</text:span><text:span text:style-name="T129">.</text:span><text:span text:style-name="T126"> <text:s/>Entrada y salida de documentos de los archivos. Modalidades, metodología e instru­mentos de control. La adquisición de fondos y documentos por las Administraciones Públicas: normativa aplicable y criterios técnicos de tasación.</text:span></text:p>
      <text:p text:style-name="P67"><text:span text:style-name="T139">Tema </text:span><text:span text:style-name="T129">6</text:span><text:span text:style-name="T139">6</text:span><text:span text:style-name="T129">.</text:span><text:span text:style-name="T126"> El procedimiento administrativo en la España contemporánea. Su evolución histórica.</text:span></text:p>
      <text:p text:style-name="P67"><text:span text:style-name="T139">Tema </text:span><text:span text:style-name="T129">6</text:span><text:span text:style-name="T139">7</text:span><text:span text:style-name="T129">.</text:span><text:span text:style-name="T126"> Archivos de oficina: pautas para la organización, instalación, descripción y preparación de las transferencias de su documentación.</text:span></text:p>
      <text:p text:style-name="P67"><text:span text:style-name="T139">Tema </text:span><text:span text:style-name="T129">6</text:span><text:span text:style-name="T139">8</text:span><text:span text:style-name="T129">.</text:span><text:span text:style-name="T126"> La identificación de fondos. Las series documentales. Metodología y sistemas de cla­sificación y ordenación. Los Cuadros de Clasificación.</text:span></text:p>
      <text:p text:style-name="P67"><text:soft-page-break/><text:span text:style-name="T139">Tema </text:span><text:span text:style-name="T129">6</text:span><text:span text:style-name="T139">9</text:span><text:span text:style-name="T129">.</text:span><text:span text:style-name="T126"> Las agrupaciones documentales de los archivos: concepto y definición de grupo de fondos, fondo, sección o división del fondo, serie documental, expediente, unidad archivística simple y compuesta y colección de documentos. Su relación con los instrumentos de descrip­ción.</text:span></text:p>
      <text:p text:style-name="P67"><text:span text:style-name="T139">Tema 70</text:span><text:span text:style-name="T129">.</text:span><text:span text:style-name="T126"> <text:s/>La valoración de fondos. Las Comisiones de Valoración de Documentos. La selección documental. La valoración de fondos en Aragón.</text:span></text:p>
      <text:p text:style-name="P67"><text:span text:style-name="T139">Tema 71</text:span><text:span text:style-name="T129">.</text:span><text:span text:style-name="T126"> La descripción archivística. Concepto y evolución. Los instrumentos de descripción. La norma ISAD (G), normas nacionales y autonómicas relacionadas.</text:span></text:p>
      <text:p text:style-name="P67"><text:span text:style-name="T139">Tema 72</text:span><text:span text:style-name="T129">.</text:span><text:span text:style-name="T126"> El control de autoridades en archivos. Concepto y normas. ISAAR(CPF), EAC y ARANOR Lenguajes controlados y tesauros.</text:span></text:p>
      <text:p text:style-name="P67"><text:span text:style-name="T139">Tema 73</text:span><text:span text:style-name="T129">.</text:span><text:span text:style-name="T126"> Otras normas internacionales de descripción e intercambio de la información archivís­tica. Principales modelos lógicos y conceptuales internacionales de descripción archivística. </text:span></text:p>
      <text:p text:style-name="P68"><text:span text:style-name="T140">Tema 74.</text:span><text:span text:style-name="T141"> </text:span>El modelo conceptual para la descripción archivística en España. La Comisión de Normas Españolas de Descripción Archivística (CNEDA).</text:p>
      <text:p text:style-name="P67"><text:span text:style-name="T125">Tema </text:span><text:span text:style-name="T136">7</text:span><text:span text:style-name="T142">5</text:span><text:span text:style-name="T125">.</text:span><text:span text:style-name="T126"> El acceso a los documentos. Régimen y normas legales.</text:span></text:p>
      <text:p text:style-name="P67"><text:span text:style-name="T136">Tema 7</text:span><text:span text:style-name="T142">6</text:span><text:span text:style-name="T136">.</text:span><text:span text:style-name="T126">La transparencia activa: la puesta a disposición de la información pública. El Portal de Transparencia de la </text:span><text:span text:style-name="T143">Diputación Provincial de Zaragoza</text:span><text:span text:style-name="T126">. La iniciativa Open data: aplicación en archivos.</text:span></text:p>
      <text:p text:style-name="P67"><text:span text:style-name="T139">Tema 7</text:span><text:span text:style-name="T144">7</text:span><text:span text:style-name="T129">.</text:span><text:span text:style-name="T126"> <text:s/>El servicio a los usuarios en los archivos: Administración y ciudadanos.</text:span></text:p>
      <text:p text:style-name="P67"><text:span text:style-name="T139">Tema 7</text:span><text:span text:style-name="T144">8</text:span><text:span text:style-name="T129">.</text:span><text:span text:style-name="T126"> El archivo como centro de divulgación y dinamización cultural. Técnicas de difusión: estrategias de marketing y comunicación, redes sociales.</text:span></text:p>
      <text:p text:style-name="P67"><text:span text:style-name="T139">Tema 7</text:span><text:span text:style-name="T144">9</text:span><text:span text:style-name="T129">.</text:span><text:span text:style-name="T126"> <text:s/>La proyección de los archivos en el mundo de la educación. Concepto y potencial. Actividades y recursos.</text:span></text:p>
      <text:p text:style-name="P68"><text:span text:style-name="T145">Tema </text:span><text:span text:style-name="T146">80</text:span><text:span text:style-name="T112">.</text:span> <text:s/>Portales de difusión de contenidos archivísticos internacionales, españoles y autonó­micos.</text:p>
      <text:p text:style-name="P67"><text:span text:style-name="T125">Tema </text:span><text:span text:style-name="T136">8</text:span><text:span text:style-name="T142">1</text:span><text:span text:style-name="T125">.</text:span><text:span text:style-name="T126"> <text:s/>DARA como sistema de información de archivos de Aragón: portales, subportales y normas técnicas.</text:span></text:p>
      <text:p text:style-name="P67"><text:span text:style-name="T125">Tema </text:span><text:span text:style-name="T136">8</text:span><text:span text:style-name="T142">2</text:span><text:span text:style-name="T125">.</text:span><text:span text:style-name="T126">Gestión de la calidad en los servicios de archivo. Las Cartas de Servicio.</text:span></text:p>
      <text:p text:style-name="P67"><text:span text:style-name="T125">Tema </text:span><text:span text:style-name="T136">8</text:span><text:span text:style-name="T142">3</text:span><text:span text:style-name="T125">.</text:span><text:span text:style-name="T126"> Los soportes documentales. Tipos y causas fisicoquímicas, biológicas y medioambien­tales de alteración. Métodos y recursos de conservación preventiva.</text:span></text:p>
      <text:p text:style-name="P67"><text:span text:style-name="T125">Tema </text:span><text:span text:style-name="T136">8</text:span><text:span text:style-name="T142">4</text:span><text:span text:style-name="T125">. </text:span><text:span text:style-name="T126">La restauración de documentos. Criterios, medios y procedimientos.</text:span></text:p>
      <text:p text:style-name="P67"><text:span text:style-name="T125">Tema </text:span><text:span text:style-name="T136">8</text:span><text:span text:style-name="T142">5</text:span><text:span text:style-name="T125">.</text:span><text:span text:style-name="T126"> El archivo como centro de conservación: edificio, instalaciones y equipamientos.</text:span></text:p>
      <text:p text:style-name="P67"><text:span text:style-name="T125">Tema </text:span><text:span text:style-name="T136">8</text:span><text:span text:style-name="T142">6</text:span><text:span text:style-name="T125">.</text:span><text:span text:style-name="T126">Gestión de catástrofes y planes de emergencia en los archivos.</text:span></text:p>
      <text:p text:style-name="P69"><text:span text:style-name="T129">Tema </text:span><text:span text:style-name="T139">8</text:span><text:span text:style-name="T144">7</text:span><text:span text:style-name="T129">. </text:span><text:span text:style-name="T147">La reproducción de documentos. Técnicas, objetivos y formatos. La preservación di­gital.</text:span></text:p>
      <text:p text:style-name="P74"><text:span text:style-name="T148">Tema </text:span><text:span text:style-name="T149">8</text:span><text:span text:style-name="T150">8</text:span><text:span text:style-name="T148">.</text:span> La dimensión internacional de los archivos. Organismos internacionales de archivos.</text:p>
      <text:p text:style-name="P67"><text:span text:style-name="T125">Tema </text:span><text:span text:style-name="T136">8</text:span><text:span text:style-name="T142">9</text:span><text:span text:style-name="T125">. </text:span><text:span text:style-name="T126">Los recursos humanos en los archivos: estructura y organización. Perfiles profesio­nales, formación y funciones básicas. La deontología profesional.</text:span></text:p>
      <text:p text:style-name="P75"><text:span text:style-name="T125">Tema </text:span><text:span text:style-name="T142">90</text:span><text:span text:style-name="T125">.</text:span><text:span text:style-name="T126"> Los documentos audiovisuales, sonoros y fotográficos. Concepto, clases y caracterís­ticas. Su tratamiento archivístico.</text:span></text:p>
      <text:p text:style-name="P13"><text:span text:style-name="T112"/></text:p>
      <text:p text:style-name="P76"/>
      <text:p text:style-name="P62"><text:s text:c="8"/></text:p>
      <text:p text:style-name="P76">* Los temas cuyos epígrafes o contenido se refieran a normas jurídicas, se desarrollarán conforme a las normas vigentes en el momento de celebración de los ejercicios, sin perjuicio de las referencias que a los antecedentes normativos o fácticos puedan exponerse.</text:p>
      <text:p text:style-name="P76"/>
      <text:p text:style-name="P77"/>
      <text:p text:style-name="P78"><text:span text:style-name="T151"/></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roman" style:font-pitch="variable"/>
    <style:font-face style:name="Arial1" svg:font-family="Arial" style:font-family-generic="swiss" style:font-pitch="variable"/>
    <style:font-face style:name="Arial2" svg:font-family="Arial" style:font-family-generic="system" style:font-pitch="variable"/>
    <style:font-face style:name="Courier New" svg:font-family="'Courier New'" style:font-family-generic="system" style:font-pitch="variable"/>
    <style:font-face style:name="Georgia" svg:font-family="Georgia" style:font-family-generic="roman" style:font-pitch="variable"/>
    <style:font-face style:name="Georgia1" svg:font-family="Georgia" style:font-family-generic="system" style:font-pitch="variable"/>
    <style:font-face style:name="Liberation Sans" svg:font-family="'Liberation Sans'" style:font-family-generic="roman" style:font-pitch="variable"/>
    <style:font-face style:name="Liberation Sans1" svg:font-family="'Liberation Sans'" style:font-family-generic="swiss" style:font-pitch="variable"/>
    <style:font-face style:name="Liberation Serif" svg:font-family="'Liberation Serif'" style:font-family-generic="roman" style:font-pitch="variable"/>
    <style:font-face style:name="Liberation Serif1" svg:font-family="'Liberation Serif'" style:font-family-generic="system" style:font-pitch="variable"/>
    <style:font-face style:name="Lucida Sans" svg:font-family="'Lucida Sans'" style:font-family-generic="system" style:font-pitch="variable"/>
    <style:font-face style:name="Mangal" svg:font-family="Mangal"/>
    <style:font-face style:name="Mangal1" svg:font-family="Mangal"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Palatino Linotype" svg:font-family="'Palatino Linotype'" style:font-family-generic="roman" style:font-pitch="variable"/>
    <style:font-face style:name="Palatino Linotype1" svg:font-family="'Palatino Linotype'" style:font-family-generic="system" style:font-pitch="variable"/>
    <style:font-face style:name="Symbol" svg:font-family="Symbol" style:font-family-generic="system" style:font-pitch="variable"/>
    <style:font-face style:name="TTE1B460B0t00" svg:font-family="TTE1B460B0t00" style:font-family-generic="system" style:font-pitch="variable"/>
    <style:font-face style:name="Times New Roman" svg:font-family="'Times New Roman'" style:font-family-generic="roman" style:font-pitch="variable"/>
    <style:font-face style:name="Times New Roman CE" svg:font-family="'Times New Roman CE'" style:font-family-generic="system" style:font-pitch="variable"/>
    <style:font-face style:name="Times New Roman1" svg:font-family="'Times New Roman'" style:font-family-generic="system" style:font-pitch="variable"/>
    <style:font-face style:name="Verdana" svg:font-family="Verdana" style:font-family-generic="roman" style:font-pitch="variable"/>
    <style:font-face style:name="Verdana1" svg:font-family="Verdana"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es" fo:country="ES" style:letter-kerning="false" style:font-name-asian="Liberation Serif1" style:font-size-asian="12pt" style:language-asian="zh" style:country-asian="CN" style:font-name-complex="Liberation Serif1" style:font-size-complex="12pt" style:language-complex="hi" style:country-complex="IN"/>
    </style:default-style>
    <style:default-style style:family="paragraph">
      <style:paragraph-properties fo:hyphenation-ladder-count="no-limit" fo:hyphenation-keep="auto" loext:hyphenation-keep-type="column" style:text-autospace="ideograph-alpha" style:punctuation-wrap="hanging" style:line-break="strict" style:tab-stop-distance="1.249cm" style:writing-mode="lr-tb"/>
      <style:text-properties style:use-window-font-color="true" loext:opacity="0%" style:font-name="Liberation Serif" fo:font-size="12pt" fo:language="es" fo:country="ES" style:letter-kerning="false" style:font-name-asian="Liberation Serif1" style:font-size-asian="12pt" style:language-asian="zh" style:country-asian="CN" style:font-name-complex="Liberation Serif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start" style:justify-single-word="false" fo:orphans="2" fo:widows="2" fo:hyphenation-ladder-count="no-limit" fo:hyphenation-keep="page" loext:hyphenation-keep-type="column" style:writing-mode="lr-tb"/>
      <style:text-properties style:use-window-font-color="true" loext:opacity="0%" style:font-name="Liberation Serif" fo:font-family="'Liberation Serif'" style:font-family-generic="roman" style:font-pitch="variable" fo:font-size="12pt" fo:language="es" fo:country="ES" style:letter-kerning="false" style:font-name-asian="Liberation Serif1" style:font-family-asian="'Liberation Serif'" style:font-family-generic-asian="system" style:font-pitch-asian="variable" style:font-size-asian="12pt" style:language-asian="zh" style:country-asian="CN" style:font-name-complex="Liberation Serif1" style:font-family-complex="'Liberation Serif'" style:font-family-generic-complex="system"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360"/>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1" fo:font-family="'Liberation Sans'" style:font-family-generic="swiss" style:font-pitch="variable" fo:font-size="14pt" style:font-name-asian="Microsoft YaHei" style:font-family-asian="'Microsoft YaHei'" style:font-family-generic-asian="system" style:font-pitch-asian="variable" style:font-size-asian="14pt" style:font-name-complex="Mangal1"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name-complex="Lucida Sans" style:font-family-complex="'Lucida Sans'" style:font-family-generic-complex="system"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ystem" style:font-pitch-complex="variable"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 style:font-family-complex="Mangal"/>
    </style:style>
    <style:style style:name="Heading_20_1" style:display-name="Heading 1" style:family="paragraph" style:parent-style-name="LO-normal" style:next-style-name="LO-normal" style:class="chapter">
      <style:paragraph-properties fo:margin-top="0.847cm" fo:margin-bottom="0.212cm" style:contextual-spacing="false" fo:line-height="100%" fo:keep-together="always" fo:keep-with-next="always"/>
      <style:text-properties fo:font-size="24pt" fo:font-weight="bold" style:font-size-asian="24pt" style:font-weight-asian="bold" style:font-size-complex="24pt"/>
    </style:style>
    <style:style style:name="Heading_20_2" style:display-name="Heading 2" style:family="paragraph" style:parent-style-name="LO-normal" style:next-style-name="LO-normal" style:class="chapter">
      <style:paragraph-properties fo:margin-top="0.635cm" fo:margin-bottom="0.141cm" style:contextual-spacing="false" fo:line-height="100%" fo:keep-together="always" fo:keep-with-next="always"/>
      <style:text-properties fo:font-size="18pt" fo:font-weight="bold" style:font-size-asian="18pt" style:font-weight-asian="bold" style:font-size-complex="18pt"/>
    </style:style>
    <style:style style:name="Heading_20_3" style:display-name="Heading 3" style:family="paragraph" style:parent-style-name="LO-normal" style:next-style-name="LO-normal" style:class="chapter">
      <style:paragraph-properties fo:margin-top="0.494cm" fo:margin-bottom="0.141cm" style:contextual-spacing="false" fo:line-height="100%" fo:keep-together="always" fo:keep-with-next="always"/>
      <style:text-properties fo:font-size="14pt" fo:font-weight="bold" style:font-size-asian="14pt" style:font-weight-asian="bold" style:font-size-complex="14pt"/>
    </style:style>
    <style:style style:name="Heading_20_4" style:display-name="Heading 4" style:family="paragraph" style:parent-style-name="LO-normal" style:next-style-name="LO-normal" style:class="chapter">
      <style:paragraph-properties fo:margin-top="0.423cm" fo:margin-bottom="0.071cm" style:contextual-spacing="false" fo:line-height="100%" fo:keep-together="always" fo:keep-with-next="always"/>
      <style:text-properties fo:font-size="12pt" fo:font-weight="bold" style:font-size-asian="12pt" style:font-weight-asian="bold" style:font-size-complex="12pt"/>
    </style:style>
    <style:style style:name="Heading_20_5" style:display-name="Heading 5" style:family="paragraph" style:parent-style-name="LO-normal" style:next-style-name="LO-normal" style:class="chapter">
      <style:paragraph-properties fo:margin-top="0.388cm" fo:margin-bottom="0.071cm" style:contextual-spacing="false" fo:line-height="100%" fo:keep-together="always" fo:keep-with-next="always"/>
      <style:text-properties fo:font-size="11pt" fo:font-weight="bold" style:font-size-asian="11pt" style:font-weight-asian="bold" style:font-size-complex="11pt"/>
    </style:style>
    <style:style style:name="Heading_20_6" style:display-name="Heading 6" style:family="paragraph" style:parent-style-name="LO-normal" style:next-style-name="LO-normal" style:class="chapter">
      <style:paragraph-properties fo:margin-top="0.353cm" fo:margin-bottom="0.071cm" style:contextual-spacing="false" fo:line-height="100%" fo:keep-together="always" fo:keep-with-next="always"/>
      <style:text-properties fo:font-size="10pt" fo:font-weight="bold" style:font-size-asian="10pt" style:font-weight-asian="bold" style:font-size-complex="10pt"/>
    </style:style>
    <style:style style:name="Título" style:family="paragraph" style:parent-style-name="Standard" style:next-style-name="Text_20_body">
      <style:paragraph-properties fo:margin-top="0.423cm" fo:margin-bottom="0.212cm" style:contextual-spacing="false" fo:keep-with-next="always"/>
      <style:text-properties style:font-name="Liberation Sans" fo:font-family="'Liberation Sans'" style:font-family-generic="roman" style:font-pitch="variable" fo:font-size="14pt" style:font-name-asian="Microsoft YaHei" style:font-family-asian="'Microsoft YaHei'" style:font-family-generic-asian="system" style:font-pitch-asian="variable" style:font-size-asian="14pt" style:font-name-complex="Lucida Sans" style:font-family-complex="'Lucida Sans'" style:font-family-generic-complex="system" style:font-pitch-complex="variable" style:font-size-complex="14pt"/>
    </style:style>
    <style:style style:name="Índice" style:family="paragraph" style:parent-style-name="Standard">
      <style:paragraph-properties text:number-lines="false" text:line-number="0"/>
      <style:text-properties style:font-name-complex="Lucida Sans" style:font-family-complex="'Lucida Sans'" style:font-family-generic-complex="system" style:font-pitch-complex="variable"/>
    </style:style>
    <style:style style:name="LO-normal" style:family="paragraph">
      <style:paragraph-properties fo:margin-top="0cm" fo:margin-bottom="0cm" style:contextual-spacing="false" fo:text-align="start" style:justify-single-word="false" fo:orphans="2" fo:widows="2" fo:hyphenation-ladder-count="no-limit" fo:hyphenation-keep="auto" loext:hyphenation-keep-type="column" style:writing-mode="lr-tb"/>
      <style:text-properties style:use-window-font-color="true" loext:opacity="0%" style:font-name="Liberation Serif" fo:font-family="'Liberation Serif'" style:font-family-generic="roman" style:font-pitch="variable" fo:font-size="12pt" fo:language="es" fo:country="ES" style:letter-kerning="false" style:font-name-asian="Liberation Serif1" style:font-family-asian="'Liberation Serif'" style:font-family-generic-asian="system" style:font-pitch-asian="variable" style:font-size-asian="12pt" style:language-asian="zh" style:country-asian="CN" style:font-name-complex="Liberation Serif1" style:font-family-complex="'Liberation Serif'" style:font-family-generic-complex="system"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Title" style:family="paragraph" style:parent-style-name="LO-normal" style:next-style-name="LO-normal" style:class="chapter">
      <style:paragraph-properties fo:margin-top="0.847cm" fo:margin-bottom="0.212cm" style:contextual-spacing="false" fo:line-height="100%" fo:keep-together="always" fo:keep-with-next="always"/>
      <style:text-properties fo:font-size="36pt" fo:font-weight="bold" style:font-size-asian="36pt" style:font-weight-asian="bold" style:font-size-complex="36pt"/>
    </style:style>
    <style:style style:name="Subtitle" style:family="paragraph" style:parent-style-name="LO-normal" style:next-style-name="LO-normal" style:class="chapter">
      <style:paragraph-properties fo:margin-top="0.635cm" fo:margin-bottom="0.141cm" style:contextual-spacing="false" fo:line-height="100%" fo:keep-together="always" fo:keep-with-next="always"/>
      <style:text-properties fo:color="#666666" loext:opacity="100%" style:font-name="Georgia" fo:font-family="Georgia" style:font-family-generic="roman" style:font-pitch="variable" fo:font-size="24pt" fo:font-style="italic" style:font-name-asian="Georgia1" style:font-family-asian="Georgia" style:font-family-generic-asian="system" style:font-pitch-asian="variable" style:font-size-asian="24pt" style:font-style-asian="italic" style:font-name-complex="Georgia1" style:font-family-complex="Georgia" style:font-family-generic-complex="system" style:font-pitch-complex="variable" style:font-size-complex="24pt"/>
    </style:style>
    <style:style style:name="Default" style:family="paragraph">
      <style:paragraph-properties fo:margin-top="0cm" fo:margin-bottom="0cm" style:contextual-spacing="false" fo:text-align="start" style:justify-single-word="false" fo:orphans="0" fo:widows="0" fo:hyphenation-ladder-count="no-limit" fo:hyphenation-keep="auto" loext:hyphenation-keep-type="column" style:writing-mode="lr-tb"/>
      <style:text-properties fo:color="#000000" loext:opacity="100%" style:font-name="Times New Roman" fo:font-family="'Times New Roman'" style:font-family-generic="roman" style:font-pitch="variable" fo:font-size="12pt" fo:language="es" fo:country="ES" style:letter-kerning="false" style:font-name-asian="NSimSun" style:font-family-asian="NSimSun" style:font-family-generic-asian="system" style:font-pitch-asian="variable" style:font-size-asian="12pt" style:language-asian="zh" style:country-asian="CN" style:font-name-complex="Mangal1" style:font-family-complex="Mangal" style:font-family-generic-complex="system"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Pa8" style:family="paragraph" style:parent-style-name="Default">
      <style:paragraph-properties style:line-height-at-least="0.39cm"/>
    </style:style>
    <style:style style:name="Normal_20_Table_20__28_WW_29_" style:display-name="Normal Table (WW)" style:family="paragraph">
      <style:paragraph-properties fo:margin-top="0cm" fo:margin-bottom="0cm" style:contextual-spacing="false" fo:text-align="start" style:justify-single-word="false" fo:orphans="2" fo:widows="2" fo:hyphenation-ladder-count="no-limit" fo:hyphenation-keep="auto" loext:hyphenation-keep-type="column" style:vertical-align="auto" style:writing-mode="lr-tb"/>
      <style:text-properties style:use-window-font-color="true" loext:opacity="0%" style:font-name="Times New Roman" fo:font-family="'Times New Roman'" style:font-family-generic="roman" style:font-pitch="variable" fo:font-size="10pt" fo:language="es" fo:country="ES" style:letter-kerning="false" style:font-name-asian="Courier New" style:font-family-asian="'Courier New'" style:font-family-generic-asian="system" style:font-pitch-asian="variable" style:font-size-asian="10pt" style:language-asian="es" style:country-asian="ES" style:font-name-complex="Symbol" style:font-family-complex="Symbol" style:font-family-generic-complex="system"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texto" style:family="paragraph" style:parent-style-name="Standard">
      <style:paragraph-properties fo:margin-top="0.494cm" fo:margin-bottom="0.494cm" style:contextual-spacing="false" style:line-height-at-least="0.432cm" fo:text-align="justify" style:justify-single-word="false" fo:text-indent="0.432cm" style:auto-text-indent="false"/>
      <style:text-properties style:font-name="Verdana" fo:font-family="Verdana" style:font-family-generic="roman" style:font-pitch="variable" fo:font-size="8.5pt" style:font-size-asian="8.5pt"/>
    </style:style>
    <style:style style:name="Normal_20__28_Web_29_" style:display-name="Normal (Web)" style:family="paragraph" style:parent-style-name="Standard">
      <style:paragraph-properties fo:margin-top="0.494cm" fo:margin-bottom="0.25cm" style:contextual-spacing="false" fo:line-height="115%"/>
    </style:style>
    <style:style style:name="western" style:family="paragraph" style:parent-style-name="Standard">
      <style:paragraph-properties fo:margin-top="0.494cm" fo:margin-bottom="0.25cm" style:contextual-spacing="false" fo:line-height="120%"/>
      <style:text-properties fo:color="#00000a" loext:opacity="100%" fo:font-size="10pt" style:font-size-asian="10pt"/>
    </style:style>
    <style:style style:name="Contenido_20_de_20_lista" style:display-name="Contenido de lista" style:family="paragraph" style:parent-style-name="Standard"/>
    <style:style style:name="Cabecera_20_y_20_pie" style:display-name="Cabecera y pie" style:family="paragraph" style:parent-style-name="Standard">
      <style:paragraph-properties text:number-lines="false" text:line-number="0">
        <style:tab-stops>
          <style:tab-stop style:position="8.179cm" style:type="center"/>
          <style:tab-stop style:position="16.36cm" style:type="right"/>
        </style:tab-stops>
      </style:paragraph-properties>
    </style:style>
    <style:style style:name="Header_20_and_20_Footer" style:display-name="Header and Footer" style:family="paragraph" style:parent-style-name="Standard" style:class="extra"/>
    <style:style style:name="Header" style:family="paragraph" style:parent-style-name="Cabecera_20_y_20_pie" style:class="extra">
      <style:paragraph-properties text:number-lines="false" text:line-number="0"/>
    </style:style>
    <style:style style:name="negritac" style:family="paragraph" style:parent-style-name="Standard">
      <style:paragraph-properties fo:margin-top="0.494cm" fo:margin-bottom="0.494cm" style:contextual-spacing="false" style:line-height-at-least="0.432cm" fo:text-align="center" style:justify-single-word="false"/>
      <style:text-properties style:font-name="Verdana" fo:font-family="Verdana" style:font-family-generic="roman" style:font-pitch="variable" fo:font-size="8.5pt" style:font-name-asian="Verdana1" style:font-family-asian="Verdana" style:font-family-generic-asian="system" style:font-pitch-asian="variable" style:font-size-asian="8.5pt" style:language-asian="ar" style:country-asian="SA" style:font-size-complex="8.5pt"/>
    </style:style>
    <style:style style:name="Normal_2c_MiFuenteDos" style:display-name="Normal,MiFuenteDos" style:family="paragraph">
      <style:paragraph-properties fo:margin-top="0cm" fo:margin-bottom="0cm" style:contextual-spacing="false" fo:text-align="justify" style:justify-single-word="false" fo:orphans="2" fo:widows="2" fo:hyphenation-ladder-count="no-limit" fo:hyphenation-keep="auto" loext:hyphenation-keep-type="column" style:vertical-align="auto" style:writing-mode="lr-tb"/>
      <style:text-properties style:use-window-font-color="true" loext:opacity="0%" style:font-name="Times New Roman" fo:font-family="'Times New Roman'" style:font-family-generic="roman" style:font-pitch="variable" fo:font-size="11pt" fo:language="es" fo:country="ES" style:letter-kerning="false" style:font-name-asian="TTE1B460B0t00" style:font-family-asian="TTE1B460B0t00" style:font-family-generic-asian="system" style:font-pitch-asian="variable" style:font-size-asian="11pt" style:language-asian="es" style:country-asian="ES" style:font-name-complex="Times New Roman CE" style:font-family-complex="'Times New Roman CE'" style:font-family-generic-complex="system"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Footer" style:family="paragraph" style:parent-style-name="Cabecera_20_y_20_pie" style:class="extra">
      <style:paragraph-properties text:number-lines="false" text:line-number="0">
        <style:tab-stops>
          <style:tab-stop style:position="8.13cm" style:type="center"/>
          <style:tab-stop style:position="16.261cm" style:type="right"/>
        </style:tab-stops>
      </style:paragraph-properties>
    </style:style>
    <style:style style:name="List_20_Contents" style:display-name="List Contents" style:family="paragraph" style:parent-style-name="Standard" style:class="html"/>
    <style:style style:name="Pa6" style:family="paragraph" style:parent-style-name="Default" style:next-style-name="Default">
      <style:paragraph-properties style:line-height-at-least="0.355cm"/>
    </style:style>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WW8Num3z0" style:family="text">
      <style:text-properties style:font-name="Palatino Linotype" fo:font-family="'Palatino Linotype'" style:font-family-generic="roman" style:font-pitch="variable" fo:font-size="11pt" style:font-size-asian="11pt" style:font-name-complex="Palatino Linotype1" style:font-family-complex="'Palatino Linotype'" style:font-family-generic-complex="system" style:font-pitch-complex="variable" style:font-size-complex="11pt"/>
    </style:style>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Símbolos_20_de_20_numeración" style:display-name="Símbolos de numeración" style:family="text">
      <style:text-properties style:font-name="Arial1" fo:font-family="Arial" style:font-family-generic="swiss" style:font-pitch="variable" fo:font-size="11pt" style:font-size-asian="11pt" style:font-size-complex="11pt"/>
    </style:style>
    <style:style style:name="WW8Num2z0"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Default_20_Paragraph_20_Font" style:display-name="Default Paragraph Font" style:family="text"/>
    <style:style style:name="Page_20_Number" style:display-name="Page Number" style:family="text" style:parent-style-name="Default_20_Paragraph_20_Font"/>
    <style:style style:name="Fuente_20_de_20_párrafo_20_predeter." style:display-name="Fuente de párrafo predeter." style:family="text"/>
    <style:style style:name="markedcontent" style:family="text" style:parent-style-name="Fuente_20_de_20_párrafo_20_predeter."/>
    <style:style style:name="Visited_20_Internet_20_Link" style:display-name="Visited Internet Link" style:family="text">
      <style:text-properties fo:color="#800000" loext:opacity="100%" fo:language="zxx" fo:country="none" style:text-underline-style="solid" style:text-underline-width="auto" style:text-underline-color="font-color" style:language-asian="zxx" style:country-asian="none" style:language-complex="zxx" style:country-complex="none"/>
    </style:style>
    <style:style style:name="Fuente_20_de_20_párrafo_20_predeter.1" style:display-name="Fuente de párrafo predeter.1" style:family="text"/>
    <style:style style:name="apple-converted-space" style:family="text" style:parent-style-name="Fuente_20_de_20_párrafo_20_predeter.1"/>
    <style:style style:name="Internet_20_link" style:display-name="Internet link" style:family="text">
      <style:text-properties fo:color="#000080" loext:opacity="100%" style:text-underline-style="solid" style:text-underline-width="auto" style:text-underline-color="font-color"/>
    </style:style>
    <style:style style:name="ListLabel_20_1" style:display-name="ListLabel 1" style:family="text">
      <style:text-properties fo:color="#000000" loext:opacity="100%" style:font-name="Arial1" fo:font-family="Arial" style:font-family-generic="swiss" style:font-pitch="variable" fo:font-size="11pt" fo:language="zxx" fo:country="none" style:text-underline-style="none" fo:font-weight="bold" style:font-size-asian="11pt" style:language-asian="zxx" style:country-asian="none" style:font-weight-asian="bold" style:font-size-complex="11pt" style:language-complex="zxx" style:country-complex="none"/>
    </style:style>
    <style:style style:name="ListLabel_20_2" style:display-name="ListLabel 2" style:family="text">
      <style:text-properties fo:color="#000000" loext:opacity="100%" style:font-name="Arial1" fo:font-family="Arial" style:font-family-generic="swiss" style:font-pitch="variable" fo:font-size="11pt" fo:language="zxx" fo:country="none" style:text-underline-style="none" style:font-size-asian="11pt" style:language-asian="zxx" style:country-asian="none" style:font-size-complex="11pt" style:language-complex="zxx" style:country-complex="none"/>
    </style:style>
    <style:style style:name="ListLabel_20_3" style:display-name="ListLabel 3" style:family="text">
      <style:text-properties fo:color="#000000" loext:opacity="100%" style:text-line-through-style="none" style:text-line-through-type="none" style:font-name="Arial1" fo:font-family="Arial" style:font-family-generic="swiss" style:font-pitch="variable" fo:font-size="11pt" fo:language="es" fo:country="ES" style:text-underline-style="none" fo:font-weight="normal" style:letter-kerning="false" fo:background-color="transparent" style:font-name-asian="Arial2" style:font-family-asian="Arial" style:font-family-generic-asian="system" style:font-pitch-asian="variable" style:font-size-asian="11pt" style:language-asian="zh" style:country-asian="CN" style:font-weight-asian="normal" style:font-name-complex="Arial2" style:font-family-complex="Arial" style:font-family-generic-complex="system" style:font-pitch-complex="variable" style:font-size-complex="11pt" style:language-complex="hi" style:country-complex="IN" style:font-weight-complex="normal"/>
    </style:style>
    <style:style style:name="ListLabel_20_4" style:display-name="ListLabel 4" style:family="text">
      <style:text-properties fo:color="#000000" loext:opacity="100%" style:text-line-through-style="none" style:text-line-through-type="none" style:font-name="Arial1" fo:font-family="Arial" style:font-family-generic="swiss" style:font-pitch="variable" fo:font-size="11pt" fo:language="es" fo:country="ES" style:text-underline-style="none" fo:font-weight="normal" style:letter-kerning="false" fo:background-color="transparent" style:font-name-asian="Times New Roman1" style:font-family-asian="'Times New Roman'" style:font-family-generic-asian="system" style:font-pitch-asian="variable" style:font-size-asian="11pt" style:language-asian="zh" style:country-asian="CN" style:font-weight-asian="normal" style:font-name-complex="Arial2" style:font-family-complex="Arial" style:font-family-generic-complex="system" style:font-pitch-complex="variable" style:font-size-complex="11pt" style:language-complex="ar" style:country-complex="SA" style:font-weight-complex="normal"/>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3">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Theme">
      <loext:theme-colors loext:name="Office">
        <loext:color loext:name="dark1" loext:color="#000000"/>
        <loext:color loext:name="light1" loext:color="#ffffff"/>
        <loext:color loext:name="dark2" loext:color="#1f497d"/>
        <loext:color loext:name="light2" loext:color="#eeece1"/>
        <loext:color loext:name="accent1" loext:color="#4f81bd"/>
        <loext:color loext:name="accent2" loext:color="#c0504d"/>
        <loext:color loext:name="accent3" loext:color="#9bbb59"/>
        <loext:color loext:name="accent4" loext:color="#8064a2"/>
        <loext:color loext:name="accent5" loext:color="#4bacc6"/>
        <loext:color loext:name="accent6" loext:color="#f79646"/>
        <loext:color loext:name="hyperlink" loext:color="#0000ff"/>
        <loext:color loext:name="followed-hyperlink" loext:color="#800080"/>
      </loext:theme-colors>
    </loext:theme>
  </office:styles>
  <office:automatic-styles>
    <style:style style:name="MP1" style:family="paragraph" style:parent-style-name="Footer">
      <style:paragraph-properties fo:text-align="center" style:justify-single-word="false"/>
    </style:style>
    <style:page-layout style:name="Mpm1">
      <style:page-layout-properties fo:page-width="21.001cm" fo:page-height="29.7cm" style:num-format="1" style:print-orientation="portrait" fo:margin-top="2cm" fo:margin-bottom="1.799cm" fo:margin-left="3cm" fo:margin-right="3cm" style:writing-mode="lr-tb" style:layout-grid-color="#c0c0c0" style:layout-grid-lines="135" style:layout-grid-base-height="0.176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986cm" fo:margin-left="0cm" fo:margin-right="0cm" fo:margin-bottom="0.885cm" style:dynamic-spacing="true"/>
      </style:header-style>
      <style:footer-style>
        <style:header-footer-properties fo:min-height="0.986cm" fo:margin-left="0cm" fo:margin-right="0cm" fo:margin-top="0.885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
      </style:header>
      <style:footer>
        <text:p text:style-name="MP1"><text:bookmark text:name="PageNumWizard_FOOTER_Estilo_de_página_pr"/></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0-10-28T10:55:00</meta:creation-date>
    <meta:initial-creator>aialiaga</meta:initial-creator>
    <dc:language>es-ES</dc:language>
    <meta:print-date>2022-11-03T11:22:24</meta:print-date>
    <dc:date>2026-02-27T12:48:45.460366500</dc:date>
    <meta:editing-cycles>175</meta:editing-cycles>
    <meta:editing-duration>PT17H17M6S</meta:editing-duration>
    <meta:generator>LibreOffice/25.2.7.2$Windows_X86_64 LibreOffice_project/5cbfd1ab6520636bb5f7b99185aa69bd7456825d</meta:generator>
    <meta:document-statistic meta:table-count="0" meta:image-count="2" meta:object-count="0" meta:page-count="9" meta:paragraph-count="182" meta:word-count="3685" meta:character-count="24408" meta:non-whitespace-character-count="20840"/>
    <meta:user-defined meta:name="AppVersion">15.0000</meta:user-defined>
  </office:meta>
</office:document-meta>
</file>