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officeooo:rsid="0018d044" officeooo:paragraph-rsid="0018d044"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style:font-name="Arial" fo:font-size="8pt" officeooo:paragraph-rsid="0018d044" style:font-size-asian="8pt" style:font-name-complex="Arial" style:font-size-complex="8pt"/>
    </style:style>
    <style:style style:name="P5" style:family="paragraph" style:parent-style-name="Standard">
      <loext:graphic-properties draw:fill="solid" draw:fill-color="#eeeeee"/>
      <style:paragraph-properties fo:line-height="150%" fo:background-color="#eeeeee"/>
      <style:text-properties style:font-name="Arial" fo:font-size="8pt" officeooo:paragraph-rsid="0013530b" style:font-size-asian="8pt" style:font-name-complex="Arial" style:font-size-complex="8p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text-properties style:font-name="Arial" fo:font-size="8pt" officeooo:paragraph-rsid="001f73c0" style:font-size-asian="8pt" style:font-name-complex="Arial" style:font-size-complex="8pt"/>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margin-top="0cm" fo:margin-bottom="0.212cm" style:contextual-spacing="false"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text-properties officeooo:paragraph-rsid="0013530b"/>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7pt" style:font-size-asian="7pt" style:font-name-complex="Arial" style:font-size-complex="7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7f1b9"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80eb6" style:font-size-asian="8pt" style:font-name-complex="Arial" style:font-size-complex="8pt"/>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fo:font-weight="bold" officeooo:rsid="0029cd5d" style:font-weight-asian="bold" style:font-weight-complex="bold"/>
    </style:style>
    <style:style style:name="T2" style:family="text">
      <style:text-properties fo:font-weight="bold" officeooo:rsid="002ceee3" style:font-weight-asian="bold" style:font-weight-complex="bold"/>
    </style:style>
    <style:style style:name="T3" style:family="text">
      <style:text-properties officeooo:rsid="0018d044"/>
    </style:style>
    <style:style style:name="T4" style:family="text">
      <style:text-properties fo:font-weight="bold" officeooo:rsid="0018d044" style:font-weight-asian="bold" style:font-weight-complex="bold"/>
    </style:style>
    <style:style style:name="T5" style:family="text">
      <style:text-properties fo:font-weight="bold" style:font-weight-asian="bold" style:font-weight-complex="bold"/>
    </style:style>
    <style:style style:name="T6" style:family="text">
      <style:text-properties officeooo:rsid="000f14c8"/>
    </style:style>
    <style:style style:name="T7" style:family="text">
      <style:text-properties fo:font-weight="bold" officeooo:rsid="00242061" style:font-weight-asian="bold" style:font-weight-complex="bold"/>
    </style:style>
    <style:style style:name="T8" style:family="text">
      <style:text-properties officeooo:rsid="0020eeef"/>
    </style:style>
    <style:style style:name="T9" style:family="text">
      <style:text-properties officeooo:rsid="00255a16"/>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officeooo:rsid="002ceee3"/>
    </style:style>
    <style:style style:name="T17" style:family="text">
      <style:text-properties style:font-name="Arial" fo:font-size="8pt" officeooo:rsid="0013530b" style:font-family-asian="'Palatino Linotype'" style:font-family-generic-asian="roman" style:font-pitch-asian="variable" style:font-size-asian="8pt" style:font-name-complex="Arial" style:font-size-complex="8pt"/>
    </style:style>
    <style:style style:name="T18" style:family="text">
      <style:text-properties style:font-name="Arial" fo:font-size="8pt" officeooo:rsid="0013530b" style:font-size-asian="8pt" style:font-name-complex="Arial" style:font-size-complex="8pt"/>
    </style:style>
    <style:style style:name="T19" style:family="text">
      <style:text-properties officeooo:rsid="001eda82"/>
    </style:style>
    <style:style style:name="T20" style:family="text">
      <style:text-properties style:font-name="Arial" fo:font-size="7pt" style:font-size-asian="7pt" style:font-name-complex="Arial" style:font-size-complex="7pt"/>
    </style:style>
    <style:style style:name="T21" style:family="text">
      <style:text-properties officeooo:rsid="0027f1b9"/>
    </style:style>
    <style:style style:name="T22" style:family="text">
      <style:text-properties officeooo:rsid="00280eb6"/>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svg:stroke-opacity="100%"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NOMBRE DE LA PLAZA <text:s text:c="2"/><text:span text:style-name="T1">AUXILIAR </text:span><text:span text:style-name="T2">ADMINISTRACIÓN GENERAL</text:span><text:span text:style-name="T3"> <text:s/></text:span><text:span text:style-name="T4">(TURNO RESERVADO A PERSONAS CON DISCAPACIDAD)</text:span><text:span text:style-name="T5"> </text:span><text:s text:c="89"/></text:p>
            <text:p text:style-name="P5"><text:span text:style-name="T6">AÑO OFERTA EMPLEO PÚBLICO </text:span><text:span text:style-name="T5"><text:s/></text:span><text:span text:style-name="T4">202</text:span><text:span text:style-name="T7">4</text:span><text:span text:style-name="T5"> </text:span><text:s text:c="14"/><text:span text:style-name="T6">CONVOCADO EN BOPZ <text:s/></text:span><text:span text:style-name="T4">N.º </text:span><text:span text:style-name="T2">272</text:span><text:span text:style-name="T6"> <text:s text:c="5"/>FECHA PUBLICACIÓN <text:s/></text:span><text:span text:style-name="T5"><text:s text:c="3"/></text:span><text:span text:style-name="T2">26</text:span><text:span text:style-name="T4">/1</text:span><text:span text:style-name="T7">1</text:span><text:span text:style-name="T4">/2025</text:span><text:span text:style-name="T5"> </text:span><text:s/></text:p>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6">Apellidos ___<text:span text:style-name="T8">____________________________________</text:span>_____Nombre________<text:span text:style-name="T8">_____</text:span>________________ DNI ______<text:span text:style-name="T8">_____</text:span>_</text:p>
            <text:p text:style-name="P9">Domicilio _____________<text:span text:style-name="T8">_______________________</text:span>_______C<text:span text:style-name="T9">Ó</text:span>DIGO POSTAL____ <text:s text:c="4"/>MUNICIPIO _<text:span text:style-name="T8">____________________</text:span></text:p>
            <text:p text:style-name="P6">Teléfono 1_____________________ Teléfono 2______________________ Email ____<text:span text:style-name="T8">_______________________________</text:span>__</text:p>
            <text:p text:style-name="P10"/>
            <text:p text:style-name="P10">MEDIO PREFERENTE DE NOTIFICACIÓN:</text:p>
            <text:p text:style-name="P11"><draw:custom-shape text:anchor-type="char" draw:z-index="1" draw:name="Forma1" draw:style-name="gr1" draw:text-style-name="P12" svg:width="0.473cm" svg:height="0.472cm" svg:x="2.72cm" svg:y="0.284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11"/></text:span><text:span text:style-name="T11">Medios electrónicos: notificación telemática <text:s text:c="2"/></text:span></text:p>
            <text:p text:style-name="P14"><text:span text:style-name="T12"><text:s text:c="11"/></text:span><text:span text:style-name="T11">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3">III.- </text:span><text:span text:style-name="T14">HAGO CONSTAR.-</text:span><text:span text:style-name="T15"> </text:span></text:p>
      <text:list text:style-name="WW8Num2">
        <text:list-item>
          <text:p text:style-name="P18" loext:marker-style-name="T11">Que se ha efectuado dentro del plazo de presentación de solicitudes el abono de la cantidad de <text:span text:style-name="T16">6,01</text:span> euros en concepto de “derechos de examen”, <text:s/>acompañándose a la solicitud el resguardo acreditativo del citado abono.</text:p>
        </text:list-item>
        <text:list-item>
          <text:p text:style-name="P18" loext:marker-style-name="T10">Condiciones de discapacidad<text:span text:style-name="T10"/></text:p>
        </text:list-item>
      </text:list>
      <text:p text:style-name="P19"><text:span text:style-name="T17">En caso de reunir la </text:span><text:span text:style-name="T11">condición de discapacidad con un grado de</text:span><text:span text:style-name="T18">l</text:span><text:span text:style-name="T11">_______% </text:span></text:p>
      <text:list text:style-name="WW8Num3">
        <text:list-item>
          <text:list>
            <text:list-item>
              <text:list>
                <text:list-item>
                  <text:list>
                    <text:list-item>
                      <text:list>
                        <text:list-item>
                          <text:p text:style-name="P20" loext:marker-style-name="T11">Se aporta certificado de discapacidad <text:span text:style-name="T19">(obligatorio)</text:span></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1"><text:s/>adaptación de tiempo</text:span></text:p>
      <text:p text:style-name="P21"><field:fieldmark text:name="__Fieldmark__3_512518848" field:type="vnd.oasis.opendocument.field.FORMCHECKBOX"><field:param field:name="Checkbox_HelpText" field:value=""/></field:fieldmark><text:span text:style-name="T11"><text:s/>adaptación de medios</text:span><text:span text:style-name="T11"/></text:p>
      <text:p text:style-name="P22"/>
      <text:p text:style-name="P17"><text:span text:style-name="T13">IV.- <text:s/></text:span><text:span text:style-name="T14">DECLARA.</text:span><text:span text:style-name="T13">- </text:span></text:p>
      <text:p text:style-name="P23">Que son ciertos todos y cada uno de los datos consignados en esta solicitud,<text:span text:style-name="T11"/></text:p>
      <text:p text:style-name="P23">Que <text:s/>reúne los requisitos exigidos en la presente Convocatoria.<text:span text:style-name="T11"/></text:p>
      <text:p text:style-name="P24"/>
      <text:p text:style-name="P25"><text:span text:style-name="T13">V.- <text:s/></text:span><text:span text:style-name="T14">SOLICITA</text:span><text:span text:style-name="T13">.- </text:span></text:p>
      <text:p text:style-name="P23"/>
      <text:p text:style-name="P23">Ser admitido/a <text:s/>las pruebas selectivas a que se refiere la presente instancia.<text:span text:style-name="T11"/></text:p>
      <text:p text:style-name="P26"/>
      <text:p text:style-name="P27">Zaragoza, ______ / __________________ / _________.<text:span text:style-name="T11"/></text:p>
      <text:p text:style-name="P27"/>
      <text:p text:style-name="P27"/>
      <text:p text:style-name="P27"/>
      <text:p text:style-name="P27"/>
      <text:p text:style-name="P27">(Firma)<text:span text:style-name="T20"/></text:p>
      <text:p text:style-name="P28"/>
      <text:p text:style-name="P29">L<text:span text:style-name="T21">e informamos que, en cumplimiento de la normativa de protección de datos personales, sus datos serán tratados por la Diputación Provincial de Zaragoza con la finalidad de gestionar el proceso de selección al que Vd.se presenta de acuertdo con las Bases del mismo.</text:span></text:p>
      <text:p text:style-name="P30"><text:span text:style-name="T21">Los datos de nombre y apellidos, y calificación </text:span><text:span text:style-name="T22">parcial o final podrán ser expuestos para dar publicidad al proceso del concurso en el tablón de anuncios y página web de la Diputación de acuerdo con la normativa vigente.</text:span></text:p>
      <text:p text:style-name="P30"><text:span text:style-name="T22">Vd. puede ejercitar sus derechos de acceso, portabilidad, supresión, limitación, rectificación y oposición en la forma legalmente establecida en la dirección electrónica</text:span> <text:a xlink:type="simple" xlink:href="mailto:rgpd@dpz.es" text:style-name="Internet_20_link" text:visited-style-name="Visited_20_Internet_20_Link">rgpd@dpz.es</text:a> y acceder a información adicional <text:span text:style-name="T22">en nuestro sitio web </text:span><text:a xlink:type="simple" xlink:href="http://www.dpz.es/politica-de-privacidad" text:style-name="Internet_20_link" text:visited-style-name="Visited_20_Internet_20_Link"><text:span text:style-name="T22">http://www.dpz.es/politica-de-privacidad</text:span></text:a><text:span text:style-name="T22"> y </text:span>en la Sede electrónica de la Diputación Provincial de Zaragoza <text:a xlink:type="simple" xlink:href="https://dpz.sedeelectronica.es/privacy.1" text:style-name="Internet_20_link" text:visited-style-name="Visited_20_Internet_20_Link"><text:span text:style-name="T22">https://dpz.sedeelectronica.es/privacy.1</text:span></text:a><text:span text:style-name="T22"> </text:span></text:p>
      <text:p text:style-name="P31"/>
      <text:p text:style-name="P31">ILMO. SR. PRESIDENTE DE LA EXCMA. DIPUTACI<text:span text:style-name="T9">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1" fo:font-family="'Liberation Serif', 'Times New Roman'"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1cm" svg:height="2.413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0:24:00</meta:creation-date>
    <dc:date>2025-12-11T09:28:30.138488100</dc:date>
    <meta:print-date>2025-11-21T10:47:22.051615300</meta:print-date>
    <meta:editing-cycles>16</meta:editing-cycles>
    <meta:editing-duration>PT35M44S</meta:editing-duration>
    <meta:generator>LibreOffice/25.2.5.2$Windows_X86_64 LibreOffice_project/03d19516eb2e1dd5d4ccd751a0d6f35f35e08022</meta:generator>
    <meta:document-statistic meta:table-count="2" meta:image-count="1" meta:object-count="0" meta:page-count="1" meta:paragraph-count="31" meta:word-count="372" meta:character-count="2888" meta:non-whitespace-character-count="2389"/>
  </office:meta>
</office:document-meta>
</file>