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16cacb" officeooo:paragraph-rsid="0016cacb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6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7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officeooo:paragraph-rsid="000ddb78" style:font-size-asian="11.5pt" style:font-weight-asian="bold" style:font-name-complex="Palatino Linotype" style:font-size-complex="11.5pt"/>
    </style:style>
    <style:style style:name="P10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1" style:family="paragraph" style:parent-style-name="Default" style:list-style-name="WW8Num2">
      <style:paragraph-properties fo:text-align="justify" style:justify-single-word="false"/>
    </style:style>
    <style:style style:name="P12" style:family="paragraph" style:parent-style-name="Heading_20_2">
      <style:paragraph-properties fo:margin-top="0cm" fo:margin-bottom="0.106cm" style:contextual-spacing="false"/>
      <style:text-properties officeooo:paragraph-rsid="0016cacb" fo:background-color="transparent"/>
    </style:style>
    <style:style style:name="P13" style:family="paragraph" style:parent-style-name="Standard">
      <style:paragraph-properties fo:margin-top="0cm" fo:margin-bottom="0.106cm" style:contextual-spacing="false"/>
    </style:style>
    <style:style style:name="P14" style:family="paragraph" style:parent-style-name="Standard">
      <style:paragraph-properties fo:margin-top="0cm" fo:margin-bottom="0.106cm" style:contextual-spacing="false"/>
      <style:text-properties fo:color="#000000" loext:opacity="100%" style:font-name="Palatino Linotype" fo:font-size="11pt" fo:font-style="normal" fo:font-weight="normal" fo:background-color="transparent" style:font-size-asian="11pt" style:font-style-asian="normal" style:font-weight-asian="normal" style:font-name-complex="Palatino Linotype" style:font-size-complex="11pt"/>
    </style:style>
    <style:style style:name="P15" style:family="paragraph" style:parent-style-name="Default">
      <style:paragraph-properties fo:text-align="justify" style:justify-single-word="false"/>
      <style:text-properties officeooo:paragraph-rsid="0019c833" fo:background-color="transparent"/>
    </style:style>
    <style:style style:name="P16" style:family="paragraph" style:parent-style-name="Default">
      <style:paragraph-properties fo:text-align="justify" style:justify-single-word="false"/>
      <style:text-properties officeooo:paragraph-rsid="00106fbb"/>
    </style:style>
    <style:style style:name="P17" style:family="paragraph" style:parent-style-name="Default">
      <style:paragraph-properties fo:text-align="justify" style:justify-single-word="false"/>
      <style:text-properties style:font-name="Palatino Linotype" fo:font-size="11.5pt" fo:font-weight="bold" officeooo:paragraph-rsid="00106fbb" style:font-size-asian="11.5pt" style:font-weight-asian="bold" style:font-name-complex="Palatino Linotype" style:font-size-complex="11.5pt"/>
    </style:style>
    <style:style style:name="P18" style:family="paragraph" style:parent-style-name="Default">
      <style:paragraph-properties fo:margin-left="7.488cm" fo:margin-right="0cm" fo:line-height="100%" fo:text-align="center" style:justify-single-word="false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19" style:family="paragraph" style:parent-style-name="Default">
      <style:paragraph-properties fo:margin-left="7.488cm" fo:margin-right="0cm" fo:line-height="100%" fo:text-align="center" style:justify-single-word="false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20" style:family="paragraph" style:parent-style-name="Default">
      <style:paragraph-properties fo:margin-left="7.488cm" fo:margin-right="0cm" fo:line-height="100%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1" style:family="paragraph" style:parent-style-name="Default">
      <style:paragraph-properties fo:margin-left="7.488cm" fo:margin-right="0cm" fo:line-height="100%" fo:text-align="justify" style:justify-single-word="false" fo:text-indent="-7.488cm" style:auto-text-indent="false"/>
      <style:text-properties fo:background-color="transparent"/>
    </style:style>
    <style:style style:name="T1" style:family="text">
      <style:text-properties officeooo:rsid="0016cacb"/>
    </style:style>
    <style:style style:name="T2" style:family="text">
      <style:text-properties officeooo:rsid="000faec6"/>
    </style:style>
    <style:style style:name="T3" style:family="text">
      <style:text-properties officeooo:rsid="000cb2bf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fo:background-color="transparent" loext:char-shading-value="0" style:font-size-asian="11pt" style:font-size-complex="11pt"/>
    </style:style>
    <style:style style:name="T6" style:family="text">
      <style:text-properties fo:font-size="11pt" officeooo:rsid="0016cacb" fo:background-color="transparent" loext:char-shading-value="0" style:font-size-asian="11pt" style:font-size-complex="11pt"/>
    </style:style>
    <style:style style:name="T7" style:family="text">
      <style:text-properties officeooo:rsid="000ddb78"/>
    </style:style>
    <style:style style:name="T8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9" style:family="text">
      <style:text-properties style:font-name="Palatino Linotype" fo:font-size="11pt" fo:font-weight="bold" officeooo:rsid="000ddb78" style:font-size-asian="11pt" style:font-weight-asian="bold" style:font-name-complex="Palatino Linotype" style:font-size-complex="11pt"/>
    </style:style>
    <style:style style:name="T10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1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2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3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4" style:family="text">
      <style:text-properties fo:color="#000000" loext:opacity="100%" style:font-name="Palatino Linotype" fo:font-size="11.5pt" fo:font-style="normal" fo:font-weight="bold" officeooo:rsid="0016cacb" style:font-size-asian="11.5pt" style:font-style-asian="normal" style:font-weight-asian="bold" style:font-name-complex="Palatino Linotype" style:font-size-complex="11.5pt"/>
    </style:style>
    <style:style style:name="T15" style:family="text">
      <style:text-properties fo:color="#000000" loext:opacity="100%" style:font-name="Palatino Linotype" fo:font-size="11.5pt" fo:font-style="normal" fo:font-weight="bold" style:font-size-asian="11.5pt" style:font-style-asian="normal" style:font-weight-asian="bold" style:font-name-complex="Palatino Linotype" style:font-size-complex="11.5pt"/>
    </style:style>
    <style:style style:name="T16" style:family="text">
      <style:text-properties fo:color="#000000" loext:opacity="100%" style:font-name="Palatino Linotype" fo:font-size="11.5pt" fo:font-style="normal" fo:font-weight="bold" officeooo:rsid="000cb2bf" style:font-size-asian="11.5pt" style:font-style-asian="normal" style:font-weight-asian="bold" style:font-name-complex="Palatino Linotype" style:font-size-complex="11.5pt"/>
    </style:style>
    <style:style style:name="T17" style:family="text">
      <style:text-properties fo:color="#000000" loext:opacity="100%" style:font-name="Palatino Linotype" fo:font-size="11pt" fo:font-style="normal" fo:font-weight="normal" officeooo:rsid="001ac237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18" style:family="text">
      <style:text-properties fo:font-weight="bold" style:font-weight-asian="bold"/>
    </style:style>
    <style:style style:name="T19" style:family="text">
      <style:text-properties style:font-name="Palatino Linotype" fo:font-size="11pt" style:font-size-asian="11pt" style:font-name-complex="Palatino Linotype" style:font-size-complex="11pt"/>
    </style:style>
    <style:style style:name="T20" style:family="text">
      <style:text-properties fo:color="#000000" loext:opacity="100%" style:font-name="Palatino Linotype" fo:font-size="11pt" fo:font-style="normal" fo:font-weight="normal" officeooo:rsid="0019c833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21" style:family="text">
      <style:text-properties officeooo:rsid="000ec8fe"/>
    </style:style>
    <style:style style:name="T22" style:family="text">
      <style:text-properties officeooo:rsid="0017a6b8"/>
    </style:style>
    <style:style style:name="T23" style:family="text">
      <style:text-properties officeooo:rsid="0017d75b"/>
    </style:style>
    <style:style style:name="T24" style:family="text">
      <style:text-properties officeooo:rsid="00106fbb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RRECTOR/A PRUEBAS IFC</text:p>
      <text:p text:style-name="P2"><text:s/>[OEP 202<text:span text:style-name="T1">3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2">UNA</text:span> PLAZA DE <text:span text:style-name="T1">CORRECTOR/A PRUEBAS IFC</text:span> (OEP <text:span text:style-name="T3">202</text:span><text:span text:style-name="T1">3</text:span>).</text:p>
      <text:p text:style-name="P4"/>
      <text:p text:style-name="P5">Bases generales: BOPZ nº 71, de 29/03/2021</text:p>
      <text:p text:style-name="P5">Bases específicas de la convocatoria: BOPZ nº <text:span text:style-name="T1">125</text:span> de <text:span text:style-name="T2">0</text:span><text:span text:style-name="T1">4</text:span>/0<text:span text:style-name="T1">6</text:span>/202<text:span text:style-name="T2">6</text:span></text:p>
      <text:p text:style-name="P4"><text:span text:style-name="T4">BO</text:span><text:span text:style-name="T5">E nº </text:span><text:span text:style-name="T6">148 de 18/06/2026</text:span></text:p>
      <text:p text:style-name="P6"/>
      <text:p text:style-name="P3">REQUISITOS:</text:p>
      <text:p text:style-name="P7"/>
      <text:p text:style-name="P8">Titulación: <text:span text:style-name="T2">Certificado de haber cursado la ESO (certificado de escolaridad)</text:span><text:span text:style-name="T7"> o equivalente a la fecha en que termine el plazo de presentación de instancias.</text:span></text:p>
      <text:p text:style-name="P8"/>
      <text:p text:style-name="P9"/>
      <text:p text:style-name="P3">DOCUMENTACIÓN A PRESENTAR:</text:p>
      <text:p text:style-name="P10">-<text:tab/>Modelo de solicitud de participación.</text:p>
      <text:list text:style-name="WW8Num2">
        <text:list-item>
          <text:p text:style-name="P11"><text:span text:style-name="T8">Resguardo acreditativo de haber satisfecho la tasa por derecho de examen exigida en el presente proceso selectivo de </text:span><text:span text:style-name="T9">6,01</text:span><text:span text:style-name="T8"> euros, </text:span><text:span text:style-name="T10">cuyo abono deberá hacerse efectivo dentro del referido plazo de presentación de solicitudes </text:span><text:span text:style-name="T8">mediante ingreso en la cuenta n.º ES82 2085 5200 84 0331125163 de IBERCAJA BANCO, S.A.</text:span></text:p>
        </text:list-item>
      </text:list>
      <text:p text:style-name="P4"/>
      <text:p text:style-name="P4">Modelos de solicitud de participación en:</text:p>
      <text:p text:style-name="P4">Registro</text:p>
      <text:h text:style-name="P12" text:outline-level="2"><text:span text:style-name="T11">Página Web </text:span><text:span text:style-name="T12">– empleo público- nuevo ingreso </text:span><text:span text:style-name="T13">–</text:span><text:bookmark text:name="parent-fieldname-title"/><text:span text:style-name="T13"> </text:span><text:span text:style-name="T14">CORRECTOR/A PRUEBAS IFC</text:span><text:span text:style-name="T15"> (OEP </text:span><text:span text:style-name="T16">202</text:span><text:span text:style-name="T14">3</text:span><text:span text:style-name="T15">)</text:span></text:h>
      <text:p text:style-name="P13"><text:a xlink:type="simple" xlink:href="https://www.dpz.es/ciudadano/empleo-publico/nuevo-ingreso/corrector-a-ifc/modelo-de-solicitud" text:style-name="Internet_20_link" text:visited-style-name="Visited_20_Internet_20_Link"><text:span text:style-name="T17">https://www.dpz.es/ciudadano/empleo-publico/nuevo-ingreso/corrector-a-ifc/modelo-de-solicitud</text:span></text:a></text:p>
      <text:p text:style-name="P14"/>
      <text:p text:style-name="P15"><text:span text:style-name="T18">Sede electrónica</text:span> – catálogo de trámites <text:span text:style-name="T19">– Solicitud participación proceso selectivo </text:span><text:span text:style-name="T14">CORRECTOR/A PRUEBAS IFC</text:span><text:span text:style-name="T15"> (OEP </text:span><text:span text:style-name="T16">202</text:span><text:span text:style-name="T14">3</text:span><text:span text:style-name="T15">).</text:span></text:p>
      <text:p text:style-name="P16"><text:a xlink:type="simple" xlink:href="https://dpz.sedelectronica.es/catalog/t/376b3844-89df-4aa5-977d-ce83fc09fc06" text:style-name="Internet_20_link" text:visited-style-name="Visited_20_Internet_20_Link"><text:span text:style-name="T20">https://dpz.sedelectronica.es/catalog/t/376b3844-89df-4aa5-977d-ce83fc09fc06</text:span></text:a></text:p>
      <text:p text:style-name="P17"/>
      <text:p text:style-name="P18">Plazo de presentación de solicitudes y abono derechos examen: </text:p>
      <text:p text:style-name="P19"/>
      <text:p text:style-name="P20">desde el <text:span text:style-name="T21">1</text:span><text:span text:style-name="T22">9/06/2026</text:span> hasta el <text:span text:style-name="T22">1</text:span><text:span text:style-name="T23">6</text:span>/<text:span text:style-name="T24">0</text:span><text:span text:style-name="T22">7</text:span>/202<text:span text:style-name="T24">6</text:span>, ambos inclusive. </text:p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2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6-19T11:13:56.059801100</dc:date>
    <meta:print-date>2026-03-16T12:17:08.786211700</meta:print-date>
    <meta:editing-cycles>17</meta:editing-cycles>
    <meta:editing-duration>PT1H55M54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1" meta:word-count="182" meta:character-count="1399" meta:non-whitespace-character-count="1203"/>
  </office:meta>
</office:document-meta>
</file>