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83886"/>
    </style:style>
    <style:style style:name="P5" style:family="paragraph" style:parent-style-name="Standard">
      <loext:graphic-properties draw:fill="solid" draw:fill-color="#eeeeee"/>
      <style:paragraph-properties fo:line-height="150%" fo:background-color="#eeeeee"/>
      <style:text-properties officeooo:paragraph-rsid="00383886" fo:background-color="transparent"/>
    </style:style>
    <style:style style:name="P6"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7"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8"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10" style:family="paragraph" style:parent-style-name="Standard">
      <loext:graphic-properties draw:fill="solid" draw:fill-color="#eeeeee"/>
      <style:paragraph-properties fo:margin-left="0.106cm" fo:margin-right="0cm" fo:line-height="150%" fo:background-color="#eeeeee"/>
    </style:style>
    <style:style style:name="P11"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3" style:family="paragraph">
      <loext:graphic-properties draw:fill="solid" draw:fill-color="#729fcf"/>
    </style:style>
    <style:style style:name="P14" style:family="paragraph" style:parent-style-name="Texto_20_independiente_20_21">
      <loext:graphic-properties draw:fill="solid" draw:fill-color="#eeeeee"/>
      <style:paragraph-properties fo:margin-left="2.501cm" fo:margin-right="0cm" fo:line-height="125%" fo:background-color="#eeeeee"/>
    </style:style>
    <style:style style:name="P15"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6"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7" style:family="paragraph" style:parent-style-name="Standard">
      <style:text-properties style:font-name="Arial" fo:font-size="8pt" fo:font-weight="bold" style:font-size-asian="8pt" style:font-weight-asian="bold" style:font-name-complex="Arial" style:font-size-complex="8pt"/>
    </style:style>
    <style:style style:name="P18" style:family="paragraph" style:parent-style-name="Texto_20_independiente_20_21">
      <style:paragraph-properties fo:line-height="100%"/>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20"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1"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2"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text-align="right" style:justify-single-word="false"/>
      <style:text-properties style:font-name="Arial" fo:font-size="8pt" style:font-size-asian="8pt" style:font-name-complex="Arial" style:font-size-complex="8pt"/>
    </style:style>
    <style:style style:name="P25"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7" style:family="paragraph" style:parent-style-name="Standard">
      <style:paragraph-properties fo:text-align="justify" style:justify-single-word="false"/>
    </style:style>
    <style:style style:name="P28" style:family="paragraph" style:parent-style-name="Standard">
      <style:paragraph-properties fo:margin-left="0.635cm" fo:margin-right="0cm"/>
      <style:text-properties style:font-name="Arial" fo:font-size="8pt" style:font-size-asian="8pt" style:font-name-complex="Arial" style:font-size-complex="8pt"/>
    </style:style>
    <style:style style:name="P29" style:family="paragraph" style:parent-style-name="Standard">
      <style:paragraph-properties fo:text-align="center" style:justify-single-word="fals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39b6a6" style:font-size-asian="8pt" style:font-weight-asian="bold" style:font-name-complex="Arial" style:font-size-complex="8pt" style:font-weight-complex="bold"/>
    </style:style>
    <style:style style:name="T4" style:family="text">
      <style:text-properties style:font-name="Arial" fo:font-size="8pt" officeooo:rsid="001ded5b" style:font-size-asian="8pt" style:font-name-complex="Arial" style:font-size-complex="8pt"/>
    </style:style>
    <style:style style:name="T5" style:family="text">
      <style:text-properties style:font-name="Arial" fo:font-size="8pt" fo:font-weight="bold" officeooo:rsid="0012c317" style:font-size-asian="8pt" style:font-weight-asian="bold" style:font-name-complex="Arial" style:font-size-complex="8pt" style:font-weight-complex="bold"/>
    </style:style>
    <style:style style:name="T6" style:family="text">
      <style:text-properties style:font-name="Arial" fo:font-size="8pt" fo:font-weight="bold" officeooo:rsid="00131dee" style:font-size-asian="8pt" style:font-weight-asian="bold" style:font-name-complex="Arial" style:font-size-complex="8pt" style:font-weight-complex="bold"/>
    </style:style>
    <style:style style:name="T7" style:family="text">
      <style:text-properties style:font-name="Arial" fo:font-size="8pt" officeooo:rsid="0016ee76" style:font-size-asian="8pt" style:font-name-complex="Arial" style:font-size-complex="8pt"/>
    </style:style>
    <style:style style:name="T8" style:family="text">
      <style:text-properties style:font-name="Arial" fo:font-size="8pt" officeooo:rsid="0039b6a6" style:font-size-asian="8pt" style:font-name-complex="Arial" style:font-size-complex="8pt"/>
    </style:style>
    <style:style style:name="T9" style:family="text">
      <style:text-properties style:font-name="Arial" fo:font-size="8pt" officeooo:rsid="0012c317" style:font-size-asian="8pt" style:font-name-complex="Arial" style:font-size-complex="8pt"/>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officeooo:rsid="0012c317"/>
    </style:style>
    <style:style style:name="T16" style:family="text">
      <style:text-properties officeooo:rsid="002cfc30"/>
    </style:style>
    <style:style style:name="T17"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pan><text:span text:style-name="T3">TÉCNICO/A INFORMÁTICA</text:span><text:span text:style-name="T2"> <text:s text:c="46"/></text:span></text:p>
            <text:p text:style-name="P5"><text:span text:style-name="T4">AÑO OFERTA EMPLEO PÚBLICO </text:span><text:span text:style-name="T5">OEP 202</text:span><text:span text:style-name="T3">3</text:span><text:span text:style-name="T6"> <text:s/></text:span><text:span text:style-name="T4"><text:s text:c="2"/>CONVOCADO EN BOPZ Nº </text:span><text:span text:style-name="T7">1</text:span><text:span text:style-name="T8">73</text:span><text:span text:style-name="T7"> </text:span><text:span text:style-name="T4">FECHA PUBLICACIÓN: </text:span><text:span text:style-name="T8">30</text:span><text:span text:style-name="T7"> de ju</text:span><text:span text:style-name="T8">l</text:span><text:span text:style-name="T7">io de 2026</text:span></text:p>
            <text:p text:style-name="P6"/>
          </table:table-cell>
        </table:table-row>
        <table:table-row table:style-name="Tabla1.2">
          <table:table-cell table:style-name="Tabla1.A3" office:value-type="string">
            <text:p text:style-name="P7"/>
          </table:table-cell>
        </table:table-row>
      </table:table>
      <text:p text:style-name="P8"/>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9"/>
            <text:p text:style-name="P6">Apellidos ____________________________________________Nombre_________________________ DNI ___________________</text:p>
            <text:p text:style-name="P10"><text:span text:style-name="T2">Domicilio ___________________________________________C</text:span><text:span text:style-name="T9">Ó</text:span><text:span text:style-name="T2">DIGO POSTAL__________ MUNICIPIO ____________________</text:span></text:p>
            <text:p text:style-name="P6">Teléfono 1_____________________ Teléfono 2______________________ Email _________________________________</text:p>
            <text:p text:style-name="P11"/>
            <text:p text:style-name="P11">MEDIO PREFERENTE DE NOTIFICACIÓN:</text:p>
            <text:p text:style-name="P12"><draw:custom-shape text:anchor-type="char" draw:z-index="1" draw:name="Forma1" draw:style-name="gr1" draw:text-style-name="P13"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4"><draw:custom-shape text:anchor-type="char" draw:z-index="2" draw:name="Forma1" draw:style-name="gr1" draw:text-style-name="P13"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11"/></text:span><text:span text:style-name="T2">Medios electrónicos: notificación telemática <text:s text:c="2"/></text:span></text:p>
            <text:p text:style-name="P15"><text:span text:style-name="T11"><text:s text:c="11"/></text:span><text:span text:style-name="T2">Notificación en el domicilio indicado</text:span></text:p>
            <text:p text:style-name="P16">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7"/>
      <text:p text:style-name="P18"><text:span text:style-name="T12">III.- </text:span><text:span text:style-name="T13">HAGO CONSTAR.-</text:span><text:span text:style-name="T14"> </text:span></text:p>
      <text:list text:style-name="WW8Num2">
        <text:list-item>
          <text:p text:style-name="P19"><text:span text:style-name="T2">Que se ha efectuado dentro del plazo de presentación de </text:span><text:span text:style-name="T9">instancias</text:span><text:span text:style-name="T2"> el abono de la cantidad de </text:span><text:span text:style-name="T6">6,01</text:span><text:span text:style-name="T2"> euros en concepto de </text:span><text:span text:style-name="T9">tasa por </text:span><text:span text:style-name="T2">“derecho de examen”, acompañándose a la solicitud el resguardo acreditativo del citado abono.</text:span></text:p>
        </text:list-item>
        <text:list-item>
          <text:p text:style-name="P20">En caso de reunir la condición de discapacidad en un grado del _________ %</text:p>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p text:style-name="P22"><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3"><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4"/>
      <text:p text:style-name="P18"><text:span text:style-name="T12">IV.- <text:s/></text:span><text:span text:style-name="T13">DECLARA.</text:span><text:span text:style-name="T12">- </text:span></text:p>
      <text:p text:style-name="P25">Que son ciertos todos y cada uno de los datos consignados en esta solicitud,</text:p>
      <text:p text:style-name="P25">Que <text:s/>reúne <text:span text:style-name="T15">todos y cada uno de</text:span> los requisitos exigidos en la presente Convocatoria.</text:p>
      <text:p text:style-name="P26"/>
      <text:p text:style-name="P27"><text:span text:style-name="T12">V.- <text:s/></text:span><text:span text:style-name="T13">SOLICITA</text:span><text:span text:style-name="T12">.- </text:span></text:p>
      <text:p text:style-name="P25"/>
      <text:p text:style-name="P25">Ser admitido/a <text:s/>las pruebas selectivas a que se refiere la presente <text:span text:style-name="T16">solicitud de participación.</text:span></text:p>
      <text:p text:style-name="P28"/>
      <text:p text:style-name="P29">Zaragoza, ______ / __________________ / _________.</text:p>
      <text:p text:style-name="P29"/>
      <text:p text:style-name="P29"/>
      <text:p text:style-name="P29"/>
      <text:p text:style-name="P29"/>
      <text:p text:style-name="P29">(Firma)</text:p>
      <text:p text:style-name="P29"/>
      <text:p text:style-name="P30"><text:span text:style-name="T17">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7">rgpd@dpz.es</text:span></text:span></text:a><text:span text:style-name="T17"> y acceder a información adicional en nuestro sitio web </text:span><text:a xlink:type="simple" xlink:href="http://www.dpz.es/politica-de-privacidad" text:style-name="Internet_20_link" text:visited-style-name="Visited_20_Internet_20_Link"><text:span text:style-name="Internet_20_link"><text:span text:style-name="T17">http://www.dpz.es/politica-de-privacidad</text:span></text:span></text:a><text:span text:style-name="T17"> </text:span></text:p>
      <text:p text:style-name="P31"/>
      <text:p text:style-name="P31">ILMO. SR. PRESIDENTE DE LA EXCMA. DIPUTACI<text:span text:style-name="T15">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8-03T08:21:21.271798000</dc:date>
    <meta:print-date>2026-03-25T10:09:05.131420400</meta:print-date>
    <meta:editing-cycles>17</meta:editing-cycles>
    <meta:editing-duration>PT50M2S</meta:editing-duration>
    <meta:generator>LibreOffice/26.2.2.2$Windows_X86_64 LibreOffice_project/1f77d10d6938fd34972958f64b2bcfa54f8b1ba5</meta:generator>
    <meta:document-statistic meta:table-count="2" meta:image-count="1" meta:object-count="0" meta:page-count="1" meta:paragraph-count="28" meta:word-count="368" meta:character-count="2680" meta:non-whitespace-character-count="2259"/>
  </office:meta>
</office:document-meta>
</file>